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aanbouw aan de achterkant van de woning, Van Lynden van Sandenburglaan 66, 3571BD Utrecht, GU-Z2024-00136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ynden van Sandenburglaan 66, 3571BD Utrecht</text:p>
            <text:p text:style-name="common-al">GU-Z2024-0013666</text:p>
            <text:p text:style-name="common-al">Toelichting: het bouwen van een aanbouw aan de achterkant van de woning</text:p>
            <text:p text:style-name="common-al">Datum besluit: 7 juni 2024</text:p>
            <text:p text:style-name="common-al">Startdatum bezwaartermijn: 22 juli 2024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3868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86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868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3666</meta:user-defined>
    <meta:user-defined meta:name="DCTERMS.abstract">Aanvraag omgevingsvergunning vergunningsvrij, het bouwen van een aanbouw aan de achterkant van de woning, Van Lynden van Sandenburglaan 66, 3571BD Utrecht, GU-Z2024-0013666</meta:user-defined>
    <dc:language>nl</dc:language>
    <meta:user-defined meta:name="OVERHEIDop.locatietype/OVERHEIDop.gebiedsmarkering">Vlak</meta:user-defined>
    <meta:user-defined meta:name="DC.title">Aanvraag omgevingsvergunning vergunningsvrij, het bouwen van een aanbouw aan de achterkant van de woning, Van Lynden van Sandenburglaan 66, 3571BD Utrecht, GU-Z2024-0013666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868</meta:user-defined>
    <meta:user-defined meta:name="OVERHEIDop.GmbID/DC.identifier">gmb-2024-253868</meta:user-defined>
    <meta:user-defined meta:name="OVERHEIDop.versieInformatie"/>
  </office:meta>
</office:document-meta>
</file>