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Paul Krugerstraat 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</text:p>
            <text:p text:style-name="common-al">Paul Krugerstraat 68, 307GM, plaatsen van een pergola bij een theehuis (aanvraagdatum 28-05-2024, dossiernummer OMV.24.05.00307). </text:p>
            <text:p text:style-name="common-al">Informatie aangevraagde vergunningen.</text:p>
            <text:p text:style-name="last-al"> 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53646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646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646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Paul Krugerstraat 68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3646</meta:user-defined>
    <meta:user-defined meta:name="OVERHEIDop.GmbID/DC.identifier">gmb-2024-253646</meta:user-defined>
    <meta:user-defined meta:name="OVERHEIDop.versieInformatie"/>
  </office:meta>
</office:document-meta>
</file>