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uitbouw, St.-Janshovenstraat 157, 3572RB Utrecht, GU-Z2024-00059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.-Janshovenstraat 157, 3572RB Utrecht</text:p>
            <text:p text:style-name="common-al">GU-Z2024-0005917</text:p>
            <text:p text:style-name="common-al">Toelichting: het bouwen van een dakuitbouw</text:p>
            <text:p text:style-name="common-al">Datum besluit: 7 jun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53107</text:span><text:line-break/><text:date style:data-style-name="dag" text:fixed="true" text:date-value="2024-06-11"/><text:line-break/><text:date style:data-style-name="jaar" text:fixed="true" text:date-value="2024-06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3107</text:span><text:date style:data-style-name="nicedate" text:fixed="true" text:date-value="2024-06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3107</text:span><text:date style:data-style-name="nicedate" text:fixed="true" text:date-value="2024-06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49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5917</meta:user-defined>
    <meta:user-defined meta:name="DCTERMS.abstract">Verleende Omgevingsvergunning, het bouwen van een dakuitbouw, St.-Janshovenstraat 157, 3572RB Utrecht, GU-Z2024-0005917</meta:user-defined>
    <dc:language>nl</dc:language>
    <meta:user-defined meta:name="DC.title">Verleende Omgevingsvergunning, het bouwen van een dakuitbouw, St.-Janshovenstraat 157, 3572RB Utrecht, GU-Z2024-0005917</meta:user-defined>
    <meta:user-defined meta:name="OVERHEIDop.datumEindeReactietermijn">2024-07-19</meta:user-defined>
    <meta:user-defined meta:name="OVERHEIDop.terinzageleggingBG">https://jeleefomgeving.nl/inzien/002220647/8bf4c303-24d6-11ef-a337-0050560122a3</meta:user-defined>
    <meta:user-defined meta:name="OVERHEIDop.locatietype/OVERHEIDop.gebiedsmarkering">GeometrieRef</meta:user-defined>
    <meta:user-defined meta:name="DCTERMS.W3CDTF/DCTERMS.available">2024-06-11</meta:user-defined>
    <meta:user-defined meta:name="DCTERMS.W3CDTF/OVERHEIDop.jaargang">2024</meta:user-defined>
    <meta:user-defined meta:name="OVERHEIDop.externeBijlage">Afwijkvergunning|exb-2024-22992</meta:user-defined>
    <meta:user-defined meta:name="OVERHEIDop.publicationIssue">253107</meta:user-defined>
    <meta:user-defined meta:name="OVERHEIDop.GmbID/DC.identifier">gmb-2024-253107</meta:user-defined>
    <meta:user-defined meta:name="OVERHEIDop.versieInformatie"/>
  </office:meta>
</office:document-meta>
</file>