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INTREKKEN VAN VERKEERSBESLUIT TOT DE AANWIJZING VAN 2 PARKEERPLAATSEN VOOR HET OPLADEN VAN ELEKTRISCHE VOERTUIGEN OP HET PARKEERTERREIN VAN DE BRITTENSTEIN TER HOOGTE VAN DE TOEGANG TOT HUISNUMMER 1 T/M 45 TE LEIDERDORP</text:p>
      <text:section text:name="regeling_id1-3-2" text:style-name="regeling">
        <text:section text:name="aanhef_id1-3-2-1" text:style-name="aanhef">
          <text:section text:name="context_id1-3-2-1-1" text:style-name="context">
            <text:p text:style-name="context.al">Z/23/152128/338309</text:p>
            <text:p text:style-name="context_bottom"/>
          </text:section>
          <text:p text:style-name="aanhef_wie">Het college van burgemeester en wethouders van de gemeente Leiderdorp,</text:p>
          <text:section text:name="considerans_id1-3-2-1-3" text:style-name="considerans">
            <text:p text:style-name="tussenkopcur">
            <text:span text:style-name="nadrukvet">Overwegingen ten aanzien van het besluit</text:span>
          </text:p>
            <text:p text:style-name="considerans.al">- dat een verkeersbesluit is genomen voor het aanwijzen van twee parkeerplaatsen voor het opladen van elektrische voertuigen op het parkeerterrein van de Brittenstein ter hoogte van de toegang tot huisnummer 1 t/m 45;</text:p>
            <text:p text:style-name="considerans.al">- dat dat besluit op 7 juni 2023 is gepubliceerd in het Gemeenteblad en het Leiderdorps Weekblad; </text:p>
            <text:p text:style-name="considerans.al">- dat in overleg met de exploitant van de oplaadpalen er gekozen is voor twee andere parkeerplaatsen in de Brittenstein;</text:p>
            <text:p text:style-name="considerans.al">- dat het om die reden wenselijk is om het besluit geregistreerd onder nummer Z/23/144696/316727 in te trekken;</text:p>
            <text:p text:style-name="considerans.al">- dat de parkeerplaatsen niet als zodanig zijn aangelegd en er dus geen verkeersborden en/ of markering verwijderd hoeft te worden;</text:p>
            <text:p text:style-name="considerans.al">- dat de parkeerplaatsen onderdeel uitmaken van een weg die in eigendom, beheer en onderhoud is bij de gemeente Leiderdorp;</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text:p>
            <text:p text:style-name="considerans.al">- dat er overeenkomstig artikel 24 van het Besluit Administratieve Bepalingen inzake het Wegverkeer (BABW) overleg is gevoerd met de verkeerskundig adviseur van de politie;  </text:p>
            <text:p text:style-name="considerans.al">Gelet op de bepalingen in de WVW 1994, het Reglement Verkeersregels en Verkeerstekens 1990 (RVV 1990), het Besluit Administratieve Bepalingen inzake het Wegverkeer (BABW) en de Beleidsregels openbare oplaadpalen in de publieke ruimte gemeente Leiderdorp 2022;</text:p>
            <text:p text:style-name="considerans_bottom"/>
          </text:section>
          <text:section text:name="afkondiging_id1-3-2-1-4" text:style-name="afkondiging">
            <text:p text:style-name="afkondiging_top"/>
            <text:p text:style-name="al">
            <text:span text:style-name="nadrukvet">BESLUIT</text:span>
          </text:p>
            <text:list text:style-name="id1-3-2-1-4-2">
              <text:list-item text:style-override="id1-3-2-1-4-2-1">
                <text:number>1.</text:number>
                <text:p text:style-name="al">Het verkeersbesluit gepubliceerd op 7 juni 2023 en geregistreerd onder kenmerk Z/23/144696/316727 betreffende het aanwijzen van twee parkeerplaatsen op het parkeerterrein van deBrittenstein ter hoogte van de toegang tot huisnummer 1 t/m 45 voor het opladen van elektrische voertuigen in te trekken;</text:p>
              </text:list-item>
            </text:list>
            <text:list text:style-name="id1-3-2-1-4-3">
              <text:list-item text:style-override="id1-3-2-1-4-3-1">
                <text:number>2.</text:number>
                <text:p text:style-name="al">Dit besluit bij eerste mogelijkheid op de gebruikelijke wijze te publiceren in het Gemeenteblad en in het Leiderdorps Weekblad en de gedurende een periode van 6 weken, conform de Awb-procedure, ingaande vanaf publicatie in het Gemeenteblad, ter inzage te leggen bij de balie van het gemeentehuis van Leiderdorp.</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11 januari 2024</text:span>
          </text:p>
          </text:section>
          <text:section text:name="ondertekening_id1-3-2-3-2">
            <text:p>Burgemeester en Wethouders van Leiderdorp </text:p>
            <text:p><text:span text:style-name="deze">Namens deze,</text:span></text:p>
            <text:p><text:span text:style-name="ondertekening_naam"><text:span text:style-name="voornaam">F.</text:span><text:span text:style-name="achternaam">Putter</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van dit besluit in het Gemeenteblad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25304</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04</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04</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Besluit intrekken van verkeersbesluit tot de aanwijzing van 2 parkeerplaatsen voor het opladen van elektrische voertuigennwijzing van twee p - Op het parkeerterrein van de Brittenstein ter hoogte van de toegang tot huisnummer 1 t/m 4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BESLUIT INTREKKEN VAN VERKEERSBESLUIT TOT DE AANWIJZING VAN 2 PARKEERPLAATSEN VOOR HET OPLADEN VAN ELEKTRISCHE VOERTUIGEN OP HET PARKEERTERREIN VAN DE BRITTENSTEIN TER HOOGTE VAN DE TOEGANG TOT HUISNUMMER 1 T/M 45 TE LEIDERDORP</meta:user-defined>
    <meta:user-defined meta:name="DCTERMS.W3CDTF/DCTERMS.available">2024-01-17</meta:user-defined>
    <meta:user-defined meta:name="OVERHEIDop.externeBijlage">Verkeersbesluit &amp; foto|exb-2024-2072</meta:user-defined>
    <meta:user-defined meta:name="DCTERMS.W3CDTF/OVERHEIDop.jaargang">2024</meta:user-defined>
    <meta:user-defined meta:name="OVERHEIDop.publicationIssue">25304</meta:user-defined>
    <meta:user-defined meta:name="OVERHEIDop.GmbID/DC.identifier">gmb-2024-25304</meta:user-defined>
    <meta:user-defined meta:name="OVERHEIDop.versieInformatie"/>
  </office:meta>
</office:document-meta>
</file>