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genda openbare hoorzitting commissie bezwaarschriften gemeente Heerenveen 17 juni 2024</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19.00 uur behandeling van het bezwaarschrift over de afwijzing van het verzoek om handhaving inzake de groenstrook op de locatie Pean 1 te Nes</text:p>
            <text:p text:style-name="al"/>
            <text:p text:style-name="al">19.45 uur behandeling van het bezwaarschrift over de afwijzing van de verzoeken om handhaving inzake de maatwerkvoorschriften bij Zaadnoordijk Yachtbuilders B.V. aan de Leeuwarderstraatweg 119B in Heerenveen</text:p>
            <text:p text:style-name="al"/>
            <text:p text:style-name="al">20.30 uur behandeling van het bezwaarschrift over het afwijzen van het verzoek om handhaving en het opleggen van een waarschuwing om een paardenbak te verwijderen en verwijderd te houden op de locatie Aengwirderweg 364 in Tjalleberd </text:p>
            <text:p text:style-name="al"/>
            <text:p text:style-name="al">21.00 uur behandeling van het bezwaarschrift over het verlenen van een omgevingsvergunning voor het bouwen van een woning op het adres Meijerweg 99 te De Knipe</text:p>
            <text:p text:style-name="al"/>
            <text:p text:style-name="al"/>
            <text:p text:style-name="al">U kunt als toehoorder bij een hoorzitting aanwezig zijn. U kunt zich melden door een e-mail te sturen naar bezwaar@heerenveen.nl. De tijdens en de datum van de hoorzittingen zijn onder voorbehoud.</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2345</text:span><text:line-break/><text:date style:data-style-name="dag" text:fixed="true" text:date-value="2024-06-11"/><text:line-break/><text:date style:data-style-name="jaar" text:fixed="true" text:date-value="2024-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345</text:span><text:date style:data-style-name="nicedate" text:fixed="true" text:date-value="2024-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345</text:span><text:date style:data-style-name="nicedate" text:fixed="true" text:date-value="2024-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1/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17 juni 2024</meta:user-defined>
    <dc:language>nl</dc:language>
    <meta:user-defined meta:name="OVERHEIDop.locatietype/OVERHEIDop.gebiedsmarkering">Gemeente</meta:user-defined>
    <meta:user-defined meta:name="DC.title">Agenda openbare hoorzitting commissie bezwaarschriften gemeente Heerenveen 17 juni 2024</meta:user-defined>
    <meta:user-defined meta:name="DCTERMS.W3CDTF/DCTERMS.available">2024-06-11</meta:user-defined>
    <meta:user-defined meta:name="DCTERMS.W3CDTF/OVERHEIDop.jaargang">2024</meta:user-defined>
    <meta:user-defined meta:name="OVERHEIDop.publicationIssue">252345</meta:user-defined>
    <meta:user-defined meta:name="OVERHEIDop.GmbID/DC.identifier">gmb-2024-252345</meta:user-defined>
    <meta:user-defined meta:name="OVERHEIDop.versieInformatie"/>
  </office:meta>
</office:document-meta>
</file>