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Kreekrijk bouwdeel B West bouwnrs 1 t/m 56 Assendelft - het bouwen van 56 woningen met uitw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6733 - het bouwen van 56 woningen met uitwegen -  - op de locatie Kreekrijk bouwdeel B West bouwnrs 1 t/m 56 Assendelft</text:p>
            <text:p text:style-name="common-al">Besluit verzonden: 07-06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7-06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51902</text:span><text:line-break/><text:date style:data-style-name="dag" text:fixed="true" text:date-value="2024-06-11"/><text:line-break/><text:date style:data-style-name="jaar" text:fixed="true" text:date-value="2024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1902</text:span><text:date style:data-style-name="nicedate" text:fixed="true" text:date-value="2024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1902</text:span><text:date style:data-style-name="nicedate" text:fixed="true" text:date-value="2024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O2023026733</meta:user-defined>
    <dc:language>nl</dc:language>
    <meta:user-defined meta:name="OVERHEIDop.locatietype/OVERHEIDop.gebiedsmarkering">Vlak</meta:user-defined>
    <meta:user-defined meta:name="DC.title">Verleende omgevingsvergunning - Kreekrijk bouwdeel B West bouwnrs 1 t/m 56 Assendelft - het bouwen van 56 woningen met uitwegen</meta:user-defined>
    <meta:user-defined meta:name="DCTERMS.W3CDTF/DCTERMS.available">2024-06-11</meta:user-defined>
    <meta:user-defined meta:name="DCTERMS.W3CDTF/OVERHEIDop.jaargang">2024</meta:user-defined>
    <meta:user-defined meta:name="OVERHEIDop.publicationIssue">251902</meta:user-defined>
    <meta:user-defined meta:name="OVERHEIDop.GmbID/DC.identifier">gmb-2024-251902</meta:user-defined>
    <meta:user-defined meta:name="OVERHEIDop.versieInformatie"/>
  </office:meta>
</office:document-meta>
</file>