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gecoördineerd besluit vaststelling bestemmingsplan Kennemerstraatweg 436-436a te Heiloo en verlening omgevingsvergunning, besluit om geen exploitatieplan vast te stellen en besluit vaststelling hogere grenswaarden gelui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iloo maken ingevolge artikel 3.32 van de Wet ruimtelijke ordening (Wro) bekend dat de gemeenteraad in de vergadering van 27 mei 2024 met toepassing van de coördinatieregeling uit artikel 3.30 Wro de volgende samenhangende besluiten heeft genomen en dat deze besluiten met ingang van donderdag 13 juni 2024 gedurende een periode van zes weken voor een ieder ter inzage liggen:</text:p>
            <text:list text:style-name="id1-3-2-1-1-2">
              <text:list-item text:style-override="id1-3-2-1-1-2-1">
                <text:number>1.</text:number>
                <text:p text:style-name="al">Het vaststellen van het bestemmingsplan ‘Kennemerstraatweg 436-436a Heiloo’.</text:p>
              </text:list-item>
              <text:list-item text:style-override="id1-3-2-1-1-2-2">
                <text:number>2.</text:number>
                <text:p text:style-name="al">Het in het kader van het eerder genomen raadsbesluit d.d. 25 september 2023 en op grond van artikel 2.27 Wet algemene bepalingen omgevingsrecht (Wabo) verlenen van de (gewijzigde) omgevingsvergunning voor het bouwplan Kennemerstraatweg 436-436a Heiloo.</text:p>
              </text:list-item>
              <text:list-item text:style-override="id1-3-2-1-1-2-3">
                <text:number>3.</text:number>
                <text:p text:style-name="al">Op grond van artikel 6.12 van de Wet ruimtelijke ordening geen exploitatieplan vast te stellen ten behoeve van bestemmingsplan Kennemerstraatweg 436-436a Heiloo omdat verhaal van kosten anderszins is verzekerd.</text:p>
              </text:list-item>
            </text:list>
            <text:p text:style-name="common-al">
            <text:span text:style-name="nadrukvet">Inhoud bestemmingsplan en omgevingsvergunning</text:span>
          </text:p>
            <text:p text:style-name="common-al">Het bestemmingsplan en de omgevingsvergunning zien toe op het realiseren van acht woningen met bijbehorende parkeervoorzieningen op de locatie Kennemerstraatweg 436-436a in Heiloo. </text:p>
            <text:p text:style-name="common-al">
            <text:span text:style-name="nadrukvet">Besluit vaststelling hogere grenswaarde geluid</text:span>
          </text:p>
            <text:p text:style-name="common-al">Een uitgevoerde akoestische berekening heeft uitgewezen dat de hoogste geluidsbelasting ten gevolge van wegverkeer Kennemerstraatweg 61 dB bedraagt op vier van de acht geprojecteerde woningen op het perceel aan de Kennemerstraatweg 436-436a en dat de hoogste toelaatbare geluidsbelasting van 48 dB wordt overschreden. De geluidsbelasting van ten hoogste 61 dB is lager dan de in de Wet geluidhinder aangegeven maximale ontheffingswaarde van 63 dB ten gevolge van wegverkeerslawaai. Het college van burgemeester en wethouders heeft op 16 april 2024 voor het bouwplan Kennemerstraatweg 436-436a een hogere waarde vastgesteld van ten hoogste 61 dB.</text:p>
            <text:p text:style-name="common-al">
            <text:span text:style-name="nadrukvet">Waar en wanneer kunt u stukken inzien?</text:span>
          </text:p>
            <text:p text:style-name="common-al">Op deze besluiten is de coördinatieregeling van toepassing (raadsbesluit 25 september 2023). Het bestemmingsplan met bijbehorende stukken, de verleende omgevingsvergunning en het besluit vaststelling hogere grenswaarde geluid liggen met ingang van donderdag 13 juni 2024 gezamenlijk ter inzage voor een periode van zes weken. Bovengenoemde documenten kunnen gedurende deze periode digitaal worden ingezien op de website <text:a xlink:href="http://www.ruimtelijkeplannen.nl" xlink:type="simple">www.ruimtelijkeplannen.nl</text:a> onder PlanId NL.IMRO.0399.bpkennemerstrwg436-0401</text:p>
            <text:p text:style-name="common-al">Wilt u de stukken fysiek inzien? Betreffende documenten liggen ter inzage op de leestafel van de bibliotheek bij het gemeentehuis van Heiloo aan de Westerweg 252. </text:p>
            <text:p text:style-name="common-al">
            <text:span text:style-name="nadrukvet">Hoe kunt u reageren?</text:span>
          </text:p>
            <text:p text:style-name="common-al">Ingevolge artikel 8.3 van de Wet ruimtelijke ordening worden de hiervoor genoemde besluiten voor de mogelijkheid van beroep, als één gezien. Tegen het besluit tot vaststelling van het bestemmingsplan en het verlenen van de omgevingsvergunning kan beroep worden ingesteld bij de Afdeling bestuursrechtspraak van de Raad van State. Van deze mogelijkheid kunnen gebruik maken:</text:p>
            <text:list text:style-name="id1-3-2-1-1-12">
              <text:list-item text:style-override="id1-3-2-1-1-12-1">
                <text:number>1.</text:number>
                <text:p text:style-name="al">belanghebbenden; </text:p>
              </text:list-item>
              <text:list-item text:style-override="id1-3-2-1-1-12-2">
                <text:number>2.</text:number>
                <text:p text:style-name="al">niet-belanghebbenden die tijdig een zienswijze bij de gemeenteraad naar voren hebben gebracht; </text:p>
              </text:list-item>
              <text:list-item text:style-override="id1-3-2-1-1-12-3">
                <text:number>3.</text:number>
                <text:p text:style-name="al">niet-belanghebbenden van wie redelijkerwijs niet verwacht kon worden dat zij een zienswijze hebben ingediend. </text:p>
              </text:list-item>
            </text:list>
            <text:p text:style-name="common-al">Tegen het besluit om geen exploitatieplan vast te stellen kan uitsluitend door belanghebbenden beroep worden ingesteld. </text:p>
            <text:p text:style-name="common-al">Het beroep kan met ingang van 13 juni 2024 gedurende zes weken bij de Afdeling bestuursrechtspraak van de Raad van State worden ingesteld. Het beroepschrift moet gestuurd worden aan de Afdeling bestuursrechtspraak van de Raad van State, Postbus 20019, 2500 EA Den Haag. U kunt ook digitaal beroep instellen via: <text:a xlink:href="https://digitaalloket.raadvanstate.nl" xlink:type="simple">https://digitaalloket.raadvanstate.nl</text:a>.</text:p>
            <text:p text:style-name="common-al">
            <text:span text:style-name="nadrukvet">Inwerkingtreding bestemmingsplan en omgevingsvergunning</text:span>
          </text:p>
            <text:p text:style-name="common-al">Ingevolge artikel 3.8 van de Wet ruimtelijke ordening treedt het besluit tot vaststelling van het bestemmingsplan en het verlenen van de omgevingsvergunning in werking met ingang van de dag na die waarop de hiervoor genoemde beroepstermijn afloopt. Het instellen van beroep schorst de werking van het besluit niet. </text:p>
            <text:p text:style-name="common-al">
            <text:span text:style-name="nadrukvet">Voorlopige voorziening</text:span>
          </text:p>
            <text:p text:style-name="common-al">Degene die beroep heeft ingesteld kan de Voorzieningenrechter van de Afdeling bestuursrechtspraak verzoeken met het oog op onverwijlde spoed een voorlopige voorziening te treffen. </text:p>
            <text:p text:style-name="common-al">Het verzoek dient geadresseerd te worden aan de Raad van State, ter attentie van de Voorzitter van de Afdeling bestuursrechtspraak, postbus 20019, 2500 EA Den Haag. Indien binnen de beroepstermijn een dergelijk verzoek is ingediend, treedt het besluit niet in werking totdat op het verzoek is beslist.</text:p>
            <text:p text:style-name="common-al">
            <text:span text:style-name="nadrukvet">Reageren op het besluit vaststelling hogere grenswaarde geluid</text:span>
          </text:p>
            <text:p text:style-name="common-al">Tijdens de vermelde beroepstermijn kunt u, indien u daar aanleiding toe ziet, een gemotiveerd bezwaar indienen bij het college van Burgemeester en Wethouders gemeente Heiloo, postbus 1, 1850 AA in Heiloo. </text:p>
            <text:p text:style-name="common-al">
            <text:span text:style-name="nadrukvet">Meer informatie</text:span>
          </text:p>
            <text:p text:style-name="common-al">Voor meer informatie over het bestemmingsplan kunt u contact opnemen met Team Plannen en Projecten van de gemeente Heiloo via telefoonnummer 088-9097966 of 072-5356666. </text:p>
            <text:p text:style-name="common-al">Voor meer informatie omtrent de omgevingsvergunning kunt u contact opnemen met Team Vergunningen van de gemeente Heiloo via telefoonnummer 088-9097579 of 072-5356666</text:p>
            <text:p text:style-name="last-al">Heiloo, 12 juni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251552</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552</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552</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1/xml/MC-DRP-PlanRuimtelijk-Web-ZM.xml</meta:user-defined>
    <meta:user-defined meta:name="OVERHEID.Gemeente/DC.creator">Heiloo</meta:user-defined>
    <meta:user-defined meta:name="OVERHEID.Informatietype/DC.type">officiële publicatie</meta:user-defined>
    <meta:user-defined meta:name="OVERHEIDop.Rubriek/DC.type">ruimtelijk plan of omgevingsdocument</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Ruimtelijkplan/OVERHEIDop.bekendmakingBetreffendePlan">NL.IMRO.0399.bpkennemerstrwg436-0401</meta:user-defined>
    <meta:user-defined meta:name="OVERHEIDop.Plansoort/OVERHEIDop.plansoort">bestemmings- of omgevingsplan</meta:user-defined>
    <meta:user-defined meta:name="DCTERMS.abstract">bestemmingsplan Kennemerstraatweg 436-436a Heiloo en omgevingsvergunning</meta:user-defined>
    <dc:language>nl</dc:language>
    <meta:user-defined meta:name="OVERHEIDop.locatietype/OVERHEIDop.gebiedsmarkering">Adres</meta:user-defined>
    <meta:user-defined meta:name="DC.title">Bekendmaking gecoördineerd besluit vaststelling bestemmingsplan Kennemerstraatweg 436-436a te Heiloo en verlening omgevingsvergunning, besluit om geen exploitatieplan vast te stellen en besluit vaststelling hogere grenswaarden geluid</meta:user-defined>
    <meta:user-defined meta:name="DCTERMS.W3CDTF/DCTERMS.available">2024-06-12</meta:user-defined>
    <meta:user-defined meta:name="DCTERMS.W3CDTF/OVERHEIDop.jaargang">2024</meta:user-defined>
    <meta:user-defined meta:name="OVERHEIDop.publicationIssue">251552</meta:user-defined>
    <meta:user-defined meta:name="OVERHEIDop.GmbID/DC.identifier">gmb-2024-251552</meta:user-defined>
    <meta:user-defined meta:name="OVERHEIDop.versieInformatie"/>
  </office:meta>
</office:document-meta>
</file>