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p een aanvraag vergunning voor het bouwen van een warmte overdracht station op de locatie Amstelwijck Midden te Dordrecht zaaknummer Z-24-443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aanvraag voor een vergunning ontvangen. De vergunning is aangevraagd voor het bouwen van een warmte overdracht station op de locatie Amstelwijck Midden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/>
            <text:p text:style-name="common-al">
            <text:span text:style-name="nadrukvet">Wanneer neemt de gemeente een besluit over de aanvraag van de vergunning?</text:span>
          </text:p>
            <text:p text:style-name="common-al">Door de gemeente is besloten de beslistermijn op de aanvraag te verlengen met een termijn van maximaal 6 weken.</text:p>
            <text:p text:style-name="common-al">Waarschijnlijk neemt de gemeente uiterlijk 16 juli 2024 een definitief besluit over de aanvraag van de vergunning. U kunt tegen de verlenging van de beslistermijn geen bezwaar indien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contact opnemen met de gemeente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251317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317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317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Verlenging beslistermijn op een aanvraag vergunning voor het bouwen van een warmte overdracht station op de locatie Amstelwijck Midden te Dordrecht zaaknummer Z-24-443121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1317</meta:user-defined>
    <meta:user-defined meta:name="OVERHEIDop.GmbID/DC.identifier">gmb-2024-251317</meta:user-defined>
    <meta:user-defined meta:name="OVERHEIDop.versieInformatie"/>
  </office:meta>
</office:document-meta>
</file>