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armte overdracht station op de locatie Amstelwijck Midden te Dordrecht zaaknummer Z-24-44312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een warmte overdracht station op de locatie Amstelwijck Midden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7 juli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51316</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316</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316</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warmte overdracht station op de locatie Amstelwijck Midden te Dordrecht zaaknummer Z-24-443121</meta:user-defined>
    <meta:user-defined meta:name="DCTERMS.W3CDTF/DCTERMS.available">2024-06-10</meta:user-defined>
    <meta:user-defined meta:name="DCTERMS.W3CDTF/OVERHEIDop.jaargang">2024</meta:user-defined>
    <meta:user-defined meta:name="OVERHEIDop.publicationIssue">251316</meta:user-defined>
    <meta:user-defined meta:name="OVERHEIDop.GmbID/DC.identifier">gmb-2024-251316</meta:user-defined>
    <meta:user-defined meta:name="OVERHEIDop.versieInformatie"/>
  </office:meta>
</office:document-meta>
</file>