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Sara Burgerhartstraat 2 - 78 het plaatsen zeecontainer i.v.m. liftmodernisering aan Sara Burgerhartstraat 2, 4906 JH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Sara Burgerhartstraat 2, 4906 JH Oosterhout,</text:span> Sara Burgerhartstraat 2 - 78 het plaatsen zeecontainer i.v.m. liftmodernisering (1047528 ontvangen 04-06-2024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span text:style-name="nadrukondlijn">https://</text:span><text:a xlink:href="https://www.oosterhout.nl/contact-1/contactformulier" xlink:type="simple">www.oosterhout.nl/contact-1/contactformulier</text:a>. Gelieve het referentienummer 1047528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50941</text:span><text:line-break/><text:date style:data-style-name="dag" text:fixed="true" text:date-value="2024-06-13"/><text:line-break/><text:date style:data-style-name="jaar" text:fixed="true" text:date-value="2024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941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0941</text:span><text:date style:data-style-name="nicedate" text:fixed="true" text:date-value="2024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47528</meta:user-defined>
    <dc:language>nl</dc:language>
    <meta:user-defined meta:name="OVERHEIDop.locatietype/OVERHEIDop.gebiedsmarkering">Punt</meta:user-defined>
    <meta:user-defined meta:name="DC.title">Aanvraag vergunning voor Sara Burgerhartstraat 2 - 78 het plaatsen zeecontainer i.v.m. liftmodernisering aan Sara Burgerhartstraat 2, 4906 JH Oosterhout</meta:user-defined>
    <meta:user-defined meta:name="DCTERMS.W3CDTF/DCTERMS.available">2024-06-13</meta:user-defined>
    <meta:user-defined meta:name="DCTERMS.W3CDTF/OVERHEIDop.jaargang">2024</meta:user-defined>
    <meta:user-defined meta:name="OVERHEIDop.publicationIssue">250941</meta:user-defined>
    <meta:user-defined meta:name="OVERHEIDop.GmbID/DC.identifier">gmb-2024-250941</meta:user-defined>
    <meta:user-defined meta:name="OVERHEIDop.versieInformatie"/>
  </office:meta>
</office:document-meta>
</file>