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gunningsvrij, het bouwen van een uitbouw en overkapping aan de woning, Tempelierhof 7, 3544NA Utrecht, GU-Z2024-00133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empelierhof 7, 3544NA Utrecht</text:p>
            <text:p text:style-name="common-al">GU-Z2024-0013310</text:p>
            <text:p text:style-name="common-al">Toelichting: het bouwen van een uitbouw en overkapping aan de woning</text:p>
            <text:p text:style-name="common-al">Datum besluit: 6 juni 2024</text:p>
            <text:p text:style-name="common-al">Startdatum bezwaartermijn: 18 juli 2024</text:p>
            <text:p text:style-name="common-al">Besluit: Vergunningsvrij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50821</text:span><text:line-break/><text:date style:data-style-name="dag" text:fixed="true" text:date-value="2024-06-10"/><text:line-break/><text:date style:data-style-name="jaar" text:fixed="true" text:date-value="2024-06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0821</text:span><text:date style:data-style-name="nicedate" text:fixed="true" text:date-value="2024-06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0821</text:span><text:date style:data-style-name="nicedate" text:fixed="true" text:date-value="2024-06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3310</meta:user-defined>
    <meta:user-defined meta:name="DCTERMS.abstract">Aanvraag omgevingsvergunning vergunningsvrij, het bouwen van een uitbouw en overkapping aan de woning, Tempelierhof 7, 3544NA Utrecht, GU-Z2024-0013310</meta:user-defined>
    <dc:language>nl</dc:language>
    <meta:user-defined meta:name="OVERHEIDop.locatietype/OVERHEIDop.gebiedsmarkering">Vlak</meta:user-defined>
    <meta:user-defined meta:name="DC.title">Aanvraag omgevingsvergunning vergunningsvrij, het bouwen van een uitbouw en overkapping aan de woning, Tempelierhof 7, 3544NA Utrecht, GU-Z2024-0013310</meta:user-defined>
    <meta:user-defined meta:name="DCTERMS.W3CDTF/DCTERMS.available">2024-06-10</meta:user-defined>
    <meta:user-defined meta:name="DCTERMS.W3CDTF/OVERHEIDop.jaargang">2024</meta:user-defined>
    <meta:user-defined meta:name="OVERHEIDop.publicationIssue">250821</meta:user-defined>
    <meta:user-defined meta:name="OVERHEIDop.GmbID/DC.identifier">gmb-2024-250821</meta:user-defined>
    <meta:user-defined meta:name="OVERHEIDop.versieInformatie"/>
  </office:meta>
</office:document-meta>
</file>