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Marksingel 22 1060S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funderingsherstel</text:p>
            <text:p text:style-name="common-al">Besluit: Verleend</text:p>
            <text:p text:style-name="common-al">Besluit verzonden op: 06-06-2024</text:p>
            <text:p text:style-name="common-al">Zaakadres: Marksingel 22 1060SG Amsterdam</text:p>
            <text:p text:style-name="common-al">Zaaknummer: Z2024-012207</text:p>
            <text:p text:style-name="common-al">DSO-nummer: 202405170125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4-012207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6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0663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663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663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2207</meta:user-defined>
    <meta:user-defined meta:name="DCTERMS.abstract">funderingsherstel (Technische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Marksingel 22 1060SG Amsterdam</meta:user-defined>
    <meta:user-defined meta:name="DCTERMS.W3CDTF/DCTERMS.available">2024-06-10</meta:user-defined>
    <meta:user-defined meta:name="DCTERMS.W3CDTF/OVERHEIDop.jaargang">2024</meta:user-defined>
    <meta:user-defined meta:name="OVERHEIDop.publicationIssue">250663</meta:user-defined>
    <meta:user-defined meta:name="OVERHEIDop.GmbID/DC.identifier">gmb-2024-250663</meta:user-defined>
    <meta:user-defined meta:name="OVERHEIDop.versieInformatie"/>
  </office:meta>
</office:document-meta>
</file>