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Feestterrein aan de Nonnewei te Feanklea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Feankleaster, feestterrein aan de Nonnewei, het organiseren van het Mega Vrije Piraten Zomer Festival op 13 juli 2024 van 18.00 tot 2.00 uur (besluit is verzonden op 6 juni 2024).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0489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489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489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69</meta:user-defined>
    <dc:language>nl</dc:language>
    <meta:user-defined meta:name="OVERHEIDop.locatietype/OVERHEIDop.gebiedsmarkering">Weg</meta:user-defined>
    <meta:user-defined meta:name="DC.title">Evenementenvergunning Feestterrein aan de Nonnewei te Feankleaster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0489</meta:user-defined>
    <meta:user-defined meta:name="OVERHEIDop.GmbID/DC.identifier">gmb-2024-250489</meta:user-defined>
    <meta:user-defined meta:name="OVERHEIDop.versieInformatie"/>
  </office:meta>
</office:document-meta>
</file>