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459176596i24dc1cf5-7e74-4c62-bc97-8d2d0d05043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, verkeersbesluit Palestrinastraat 3 opheffen gehandicaptenparkeerplaats kenteken PX-232-L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Palestrinastraat 3 met kenteken PX-232-L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Palestrinastraat 3 (parkeervaknummer 120246485512) met kenteken PX-232-L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4.87169811320754mm"><draw:image xlink:href="Pictures/Afbeelding459176596i24dc1cf5-7e74-4c62-bc97-8d2d0d05043d.png" xlink:type="simple"/></draw:frame></text:p>
            </text:section></draw:text-box></draw:frame>
          </text:p>
            <text:p text:style-name="common-al">Amsterdam, 12 juni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9472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472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9472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8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Palestrinastraat 3 opheffen gehandicaptenparkeerplaats kenteken PX-232-L - Palestrinastraat 3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alestrinastraat 3 opheffen gehandicaptenparkeerplaats kenteken PX-232-L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, verkeersbesluit Palestrinastraat 3 opheffen gehandicaptenparkeerplaats kenteken PX-232-L</meta:user-defined>
    <meta:user-defined meta:name="DCTERMS.W3CDTF/DCTERMS.available">2024-06-14</meta:user-defined>
    <meta:user-defined meta:name="DCTERMS.W3CDTF/OVERHEIDop.jaargang">2024</meta:user-defined>
    <meta:user-defined meta:name="OVERHEIDop.publicationIssue">249472</meta:user-defined>
    <meta:user-defined meta:name="OVERHEIDop.GmbID/DC.identifier">gmb-2024-249472</meta:user-defined>
    <meta:user-defined meta:name="OVERHEIDop.versieInformatie"/>
  </office:meta>
</office:document-meta>
</file>