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luit aanvraag omgevingsvergunning en ontwerpverklaring van geen bedenkingen bouw woning ten zuiden van de Julianaweg 6 in Zevenhui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Zuidplas maken bekend dat zij voornemens zijn om, in het kader van de Wet algemene bepalingen omgevingsrecht, een omgevingsvergunning te verlenen voor het realiseren van een vrijstaande woning op het perceel 925, sectie F, ten zuiden van de Julianaweg 6 in Zevenhuizen. </text:p>
            <text:p text:style-name="common-al">
            <text:span text:style-name="nadrukvet"/>
          </text:p>
            <text:p text:style-name="common-al">
            <text:span text:style-name="nadrukvet">Waar gaan de ontwerpverklaring van geen bedenkingen en de ontwerp omgevingsvergunning over?</text:span>
          </text:p>
            <text:p text:style-name="common-al">Op het perceel 925, sectie F, ten zuiden van de Julianaweg 6 in Zevenhuizen wenst de initiatiefnemer een vrijstaande woning te realiseren. Dit planvoornemen is in strijd met het bestemmingsplan ‘Zuidplas Noord’. Er kan van het bestemmingsplan worden afgeweken, omdat er sprake is van een goede ruimtelijke ordening. </text:p>
            <text:p text:style-name="common-al">
            <text:span text:style-name="nadrukvet"/>
          </text:p>
            <text:p text:style-name="common-al">
            <text:span text:style-name="nadrukvet">De gemeenteraad heeft een ontwerpverklaring van geen bedenkingen afgegeven</text:span>
          </text:p>
            <text:p text:style-name="common-al">De gevraagde omgevingsvergunning kan pas worden verleend nadat de gemeenteraad heeft verklaard dat zij geen bedenkingen heeft tegen het plan. Op 28 mei 2024 heeft de gemeenteraad een ontwerpverklaring van geen bedenkingen afgegeven.</text:p>
            <text:p text:style-name="common-al">
            <text:span text:style-name="nadrukvet"/>
          </text:p>
            <text:p text:style-name="common-al">
            <text:span text:style-name="nadrukvet">De ontwerpverklaring van geen bedenkingen en de ontwerp omgevingsvergunning worden ter inzage gelegd</text:span>
          </text:p>
            <text:p text:style-name="common-al">De aanvraag, de ontwerpbeschikking, de ontwerpverklaring van geen bedenkingen en de overige bijbehorende stukken liggen vanaf donderdag 6 juni 2024 gedurende zes weken ter inzage leggen in het Klantcontactcentrum van de gemeente Zuidplas, Raadhuisplein 1 te Nieuwerkerk aan den IJssel. De stukken zijn in deze periode digitaal te raadplegen op <text:a xlink:href="https://omgevingswet.overheid.nl/regels-op-de-kaart" xlink:type="simple">https://omgevingswet.overheid.nl/regels-op-de-kaart</text:a> (vul bij plannaam/nummer in: (NL.IMRO.1892.OvJulianawegna6Zhn-Ow01). U kunt de stukken digitaal bekijken via het digitale publicatieblad op officielebekendmakingen.nl. Tevens zijn de stukken in te zien op de website van de gemeente Zuidplas (<text:a xlink:href="http://www.zuidplas.nl" xlink:type="simple">www.zuidplas.nl</text:a>). </text:p>
            <text:p text:style-name="common-al">
            <text:span text:style-name="nadrukvet"/>
          </text:p>
            <text:p text:style-name="common-al">
            <text:span text:style-name="nadrukvet">U kunt reageren op de ontwerpverklaring van geen bedenkingen en de ontwerp omgevingsvergunning</text:span>
          </text:p>
            <text:p text:style-name="common-al">U kunt tot en met 17 juli 2024 schriftelijk of mondeling uw zienswijze(n) indienen bij het college van B&amp;W, Postbus 100, 2910 AC Nieuwerkerk aan den IJssel, onder vermelding van ‘zienswijze ontwerp VVGB Julianaweg 6 Zevenhuizen’. Voor mondelinge zienswijzen kunt u contact opnemen met het secretariaat van het cluster Ruimtelijk Beleid (telefoon 0180 330 300).</text:p>
            <text:p text:style-name="common-al">Voor meer informatie kunt u contact opnemen met de heer D. Kamminga via e-mail <text:a xlink:href="mailto:david.kamminga@zuidplas.nl" xlink:type="simple">david.kamminga@zuidplas.nl</text:a>  of telefonisch (0180 330 3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249214</text:span><text:line-break/><text:date style:data-style-name="dag" text:fixed="true" text:date-value="2024-06-07"/><text:line-break/><text:date style:data-style-name="jaar" text:fixed="true" text:date-value="2024-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214</text:span><text:date style:data-style-name="nicedate" text:fixed="true" text:date-value="2024-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9214</text:span><text:date style:data-style-name="nicedate" text:fixed="true" text:date-value="2024-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1/xml/MC-DRP-PlanRuimtelijk-Web-ZM.xml</meta:user-defined>
    <meta:user-defined meta:name="OVERHEID.Gemeente/DC.creator">Zuidplas</meta:user-defined>
    <meta:user-defined meta:name="OVERHEID.Informatietype/DC.type">officiële publicatie</meta:user-defined>
    <meta:user-defined meta:name="OVERHEIDop.Rubriek/DC.type">ruimtelijk plan of omgevingsdocument</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Ruimtelijkplan/OVERHEIDop.bekendmakingBetreffendePlan">NL.IMRO.1892.OvJulianawegna6Zhn-Ow01</meta:user-defined>
    <meta:user-defined meta:name="OVERHEIDop.Plansoort/OVERHEIDop.plansoort">bestemmings- of omgevingsplan</meta:user-defined>
    <meta:user-defined meta:name="DCTERMS.abstract">Kennisgeving ontwerpbesluit aanvraag omgevingsvergunning en ontwerpverklaring van geen bedenkingen bouw woning ten zuiden van de Julianaweg 6 in Zevenhuizen</meta:user-defined>
    <dc:language>nl</dc:language>
    <meta:user-defined meta:name="OVERHEIDop.locatietype/OVERHEIDop.gebiedsmarkering">Punt</meta:user-defined>
    <meta:user-defined meta:name="DC.title">Kennisgeving ontwerpbesluit aanvraag omgevingsvergunning en ontwerpverklaring van geen bedenkingen bouw woning ten zuiden van de Julianaweg 6 in Zevenhuizen</meta:user-defined>
    <meta:user-defined meta:name="DCTERMS.W3CDTF/DCTERMS.available">2024-06-07</meta:user-defined>
    <meta:user-defined meta:name="DCTERMS.W3CDTF/OVERHEIDop.jaargang">2024</meta:user-defined>
    <meta:user-defined meta:name="OVERHEIDop.publicationIssue">249214</meta:user-defined>
    <meta:user-defined meta:name="OVERHEIDop.GmbID/DC.identifier">gmb-2024-249214</meta:user-defined>
    <meta:user-defined meta:name="OVERHEIDop.versieInformatie"/>
  </office:meta>
</office:document-meta>
</file>