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PUBLICEREN MISLUKT het bouwen van een carport en een schuur, Herman Heijermansstraat 7, 3451AK Vleuten, GU-Z2024-00025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rman Heijermansstraat 7, 3451AK Vleuten</text:p>
            <text:p text:style-name="common-al">GU-Z2024-0002538</text:p>
            <text:p text:style-name="common-al">Toelichting: PUBLICEREN MISLUKT het bouwen van een carport en een schuur</text:p>
            <text:p text:style-name="common-al">Datum besluit: 26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9152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152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152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GU-Z2024-0002538</meta:user-defined>
    <meta:user-defined meta:name="DCTERMS.abstract">Verleende Omgevingsvergunning, PUBLICEREN MISLUKT het bouwen van een carport en een schuur, Herman Heijermansstraat 7, 3451AK Vleuten, GU-Z2024-0002538</meta:user-defined>
    <dc:language>nl</dc:language>
    <meta:user-defined meta:name="OVERHEIDop.locatietype/OVERHEIDop.gebiedsmarkering">Vlak</meta:user-defined>
    <meta:user-defined meta:name="DC.title">Verleende Omgevingsvergunning, PUBLICEREN MISLUKT het bouwen van een carport en een schuur, Herman Heijermansstraat 7, 3451AK Vleuten, GU-Z2024-0002538</meta:user-defined>
    <meta:user-defined meta:name="OVERHEIDop.datumEindeReactietermijn">2024-07-17</meta:user-defined>
    <meta:user-defined meta:name="OVERHEIDop.terinzageleggingBG">https://jeleefomgeving.nl/inzien/002220647/6c8f854d-2347-11ef-a337-0050560122a3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9152</meta:user-defined>
    <meta:user-defined meta:name="OVERHEIDop.GmbID/DC.identifier">gmb-2024-249152</meta:user-defined>
    <meta:user-defined meta:name="OVERHEIDop.versieInformatie"/>
  </office:meta>
</office:document-meta>
</file>