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iddenweg 295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Werkzaamheden aan kabels en leidingen ter hoogte van Middenweg 71 - 321 en Kruislaan 239-255 Amsterdam, Zaaiersweg 3H - Wembleylaan 331 en Anfieldroad 57 - Middenweg 488</text:p>
            <text:p text:style-name="common-al">Aanvrager: QTERRA B.V.</text:p>
            <text:p text:style-name="common-al">Zaaknummer: 12865167</text:p>
            <text:p text:style-name="common-al">DSO nummer: 2024060401733</text:p>
            <text:p text:style-name="common-al">Ontvangstdatum melding: 04-06-2024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113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1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113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2867727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graven bodem - nabij Middenweg 295, Amsterdam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9113</meta:user-defined>
    <meta:user-defined meta:name="OVERHEIDop.GmbID/DC.identifier">gmb-2024-249113</meta:user-defined>
    <meta:user-defined meta:name="OVERHEIDop.versieInformatie"/>
  </office:meta>
</office:document-meta>
</file>