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189 woningen Merwedekanaalzone, Europalaan 8 e.o. blok 12, Merwedekanaalzone deelgebied 5 Utrecht, GU-Z2024-00051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uropalaan 8 e.o. blok 12, Merwedekanaalzone deelgebied 5 Utrecht</text:p>
            <text:p text:style-name="common-al">GU-Z2024-0005114</text:p>
            <text:p text:style-name="common-al">Toelichting: het bouwen van 189 woningen Merwedekanaalzone</text:p>
            <text:p text:style-name="common-al">Datum besluit: 3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8950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950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950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5114</meta:user-defined>
    <meta:user-defined meta:name="DCTERMS.abstract">Verleende Omgevingsvergunning, het bouwen van 189 woningen Merwedekanaalzone, Europalaan 8 e.o. blok 12, Merwedekanaalzone deelgebied 5 Utrecht, GU-Z2024-0005114</meta:user-defined>
    <dc:language>nl</dc:language>
    <meta:user-defined meta:name="OVERHEIDop.locatietype/OVERHEIDop.gebiedsmarkering">Punt</meta:user-defined>
    <meta:user-defined meta:name="DC.title">Verleende Omgevingsvergunning, het bouwen van 189 woningen Merwedekanaalzone, Europalaan 8 e.o. blok 12, Merwedekanaalzone deelgebied 5 Utrecht, GU-Z2024-0005114</meta:user-defined>
    <meta:user-defined meta:name="OVERHEIDop.datumEindeReactietermijn">2024-07-19</meta:user-defined>
    <meta:user-defined meta:name="OVERHEIDop.terinzageleggingBG">https://jeleefomgeving.nl/inzien/002220647/0a3ef6d3-233d-11ef-a337-0050560122a3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8950</meta:user-defined>
    <meta:user-defined meta:name="OVERHEIDop.GmbID/DC.identifier">gmb-2024-248950</meta:user-defined>
    <meta:user-defined meta:name="OVERHEIDop.versieInformatie"/>
  </office:meta>
</office:document-meta>
</file>