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ilieubelastende activiteit, Aengwirderweg 326,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Aengwirderweg 326, Tjalleberd </text:p>
            <text:p text:style-name="common-al"/>
            <text:p text:style-name="last-al">Het vervangen van de bovenbouw van de rundveestal en het realiseren van een verschuiving in dieraantallen. 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8459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59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59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milieubelastende activiteit, Aengwirderweg 326, Tjalleberd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8459</meta:user-defined>
    <meta:user-defined meta:name="OVERHEIDop.GmbID/DC.identifier">gmb-2024-248459</meta:user-defined>
    <meta:user-defined meta:name="OVERHEIDop.versieInformatie"/>
  </office:meta>
</office:document-meta>
</file>