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Robijnstraat 48 B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Robijnstraat 48 B, 3051 VN, realiseren van een 2 meter brede doorgang door een draagmuur van de woonkamer naar de keuken (aanvraagdatum 02-06-2024, dossiernummer OMV.24.06.00005).</text:p>
            <text:p text:style-name="common-al"> Informatie aangevraagde vergunningen.</text:p>
            <text:p text:style-name="last-al"> 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48244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244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244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Robijnstraat 48 B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8244</meta:user-defined>
    <meta:user-defined meta:name="OVERHEIDop.GmbID/DC.identifier">gmb-2024-248244</meta:user-defined>
    <meta:user-defined meta:name="OVERHEIDop.versieInformatie"/>
  </office:meta>
</office:document-meta>
</file>