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erker aan de voorzijde van de woning, Woerdlaan 19, 3454VH De Meern, GU-Z2024-000906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erdlaan 19, 3454VH De Meern</text:p>
            <text:p text:style-name="common-al">GU-Z2024-0009067</text:p>
            <text:p text:style-name="common-al">Toelichting: het bouwen van een erker aan de voorzijde van de woning</text:p>
            <text:p text:style-name="common-al">Datum besluit: 28 me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48183</text:span><text:line-break/><text:date style:data-style-name="dag" text:fixed="true" text:date-value="2024-06-07"/><text:line-break/><text:date style:data-style-name="jaar" text:fixed="true" text:date-value="2024-06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8183</text:span><text:date style:data-style-name="nicedate" text:fixed="true" text:date-value="2024-06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8183</text:span><text:date style:data-style-name="nicedate" text:fixed="true" text:date-value="2024-06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9067</meta:user-defined>
    <meta:user-defined meta:name="DCTERMS.abstract">Verleende Omgevingsvergunning, het bouwen van een erker aan de voorzijde van de woning, Woerdlaan 19, 3454VH De Meern, GU-Z2024-0009067</meta:user-defined>
    <dc:language>nl</dc:language>
    <meta:user-defined meta:name="OVERHEIDop.locatietype/OVERHEIDop.gebiedsmarkering">Vlak</meta:user-defined>
    <meta:user-defined meta:name="DC.title">Verleende Omgevingsvergunning, het bouwen van een erker aan de voorzijde van de woning, Woerdlaan 19, 3454VH De Meern, GU-Z2024-0009067</meta:user-defined>
    <meta:user-defined meta:name="OVERHEIDop.datumEindeReactietermijn">2024-07-17</meta:user-defined>
    <meta:user-defined meta:name="OVERHEIDop.terinzageleggingBG">https://jeleefomgeving.nl/inzien/002220647/35839db4-2320-11ef-a33c-00505601200c</meta:user-defined>
    <meta:user-defined meta:name="DCTERMS.W3CDTF/DCTERMS.available">2024-06-07</meta:user-defined>
    <meta:user-defined meta:name="DCTERMS.W3CDTF/OVERHEIDop.jaargang">2024</meta:user-defined>
    <meta:user-defined meta:name="OVERHEIDop.publicationIssue">248183</meta:user-defined>
    <meta:user-defined meta:name="OVERHEIDop.GmbID/DC.identifier">gmb-2024-248183</meta:user-defined>
    <meta:user-defined meta:name="OVERHEIDop.versieInformatie"/>
  </office:meta>
</office:document-meta>
</file>