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keerverbod Houtse Heuvel ter hoogte van huisnummer 53 en 55</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5 me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er tussen Houtse Heuvel 53 en 55 het Houtse Pad uitkomt op de Houtse Heuvel;</text:p>
            <text:p text:style-name="common-al">• dat er brandweer is gevestigd op Houtse Pad 1;</text:p>
            <text:p text:style-name="common-al">• dat de uitrijroute van de brandweer via het Houtse Pad naar de Houtse Heuvel is;</text:p>
            <text:p text:style-name="common-al">• dat de rijbaan van de het Houtse Pad en de Houtse Heuvel smal is;</text:p>
            <text:p text:style-name="common-al">• dat er met regelmaat langs de Houtse Heuvel wordt geparkeerd;</text:p>
            <text:p text:style-name="common-al">• dat dit uit uitrijden van het Houtse Pad belemmerd;</text:p>
            <text:p text:style-name="common-al">• dat het instellen van een eenzijdig en plaatselijk parkeerverbod het uitrijden zou verbeteren;</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instellen van een parkeerverbod langs de Houtse Heuvel ter plaatsen van Houtse Heuvel 53 en 55</text:p>
            <text:p text:style-name="common-al">e.e.a. zoals aangegeven in de bijlage van dit besluit</text:p>
            <text:p text:style-name="common-al">door:</text:p>
            <text:p text:style-name="last-al">• het plaatsen van de borden RVV E01 aan de oostelijke zijde van de rijbaan;</text:p>
            <text:p text:style-name="tekst_bottom"/>
          </text:section>
        </text:section>
        <text:section text:name="regeling-sluiting_id1-3-2-3" text:style-name="regeling-sluiting">
          <text:section text:name="ondertekening_id1-3-2-3-1">
            <text:p><text:span text:style-name="functie">Oosterhout, 5 juni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248078</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078</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8078</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parkeerverbod Houtse Heuvel - ter hoogte van huisnummers 53 en 5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1045763</meta:user-defined>
    <meta:user-defined meta:name="DCTERMS.abstract">VKB parkeerverbod Houtse Heuvel thv nr. 53 en 55</meta:user-defined>
    <meta:user-defined meta:name="OVERHEIDop.verkeersbordcode">E1</meta:user-defined>
    <dc:language>nl</dc:language>
    <meta:user-defined meta:name="OVERHEIDop.locatietype/OVERHEIDop.gebiedsmarkering">Punt</meta:user-defined>
    <meta:user-defined meta:name="DC.title">Parkeerverbod Houtse Heuvel ter hoogte van huisnummer 53 en 55</meta:user-defined>
    <meta:user-defined meta:name="OVERHEIDop.datumEindeReactietermijn">2024-07-24</meta:user-defined>
    <meta:user-defined meta:name="OVERHEIDop.terinzageleggingBG">https://www.oosterhout.nl/parkeren-vervoer-en-wegen/vervoer/verkeer/verkeersbesluiten</meta:user-defined>
    <meta:user-defined meta:name="DCTERMS.W3CDTF/DCTERMS.available">2024-06-12</meta:user-defined>
    <meta:user-defined meta:name="OVERHEIDop.externeBijlage">VKB parkeerverbod Houtse Heuvel met bijlage|exb-2024-22584</meta:user-defined>
    <meta:user-defined meta:name="DCTERMS.W3CDTF/OVERHEIDop.jaargang">2024</meta:user-defined>
    <meta:user-defined meta:name="OVERHEIDop.publicationIssue">248078</meta:user-defined>
    <meta:user-defined meta:name="OVERHEIDop.GmbID/DC.identifier">gmb-2024-248078</meta:user-defined>
    <meta:user-defined meta:name="OVERHEIDop.versieInformatie"/>
  </office:meta>
</office:document-meta>
</file>