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Prinsengracht 405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Wijziging van eerdere melding (z12636528). Afgraven is niet nodig.</text:p>
            <text:p text:style-name="common-al">Aanvrager: APS Milieu B.V.</text:p>
            <text:p text:style-name="common-al">Zaaknummer: 12863700</text:p>
            <text:p text:style-name="common-al">DSO nummer: 2024060400636</text:p>
            <text:p text:style-name="common-al">Ontvangstdatum melding: 04-06-2024</text:p>
            <text:p text:style-name="common-al">Namens: Gemeente Amsterdam</text:p>
            <text:p text:style-name="common-al">Wilt u de gepubliceerde documenten behorende bij deze bekendmaking in zien klik dan <text:a xlink:href="https://edataloket.odnzkg.nl/?q={&quot;search&quot;:&quot;12865367&quot;}" xlink:type="simple">hier</text:a>.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7845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845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845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2865367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graven bodem - Prinsengracht 405, Amsterdam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7845</meta:user-defined>
    <meta:user-defined meta:name="OVERHEIDop.GmbID/DC.identifier">gmb-2024-247845</meta:user-defined>
    <meta:user-defined meta:name="OVERHEIDop.versieInformatie"/>
  </office:meta>
</office:document-meta>
</file>