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Brucknerlaan 35, 3533KD Utrecht, GU-Z2024-00106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ucknerlaan 35, 3533KD Utrecht</text:p>
            <text:p text:style-name="common-al">GU-Z2024-0010657</text:p>
            <text:p text:style-name="common-al">Toelichting: het bouwen van een dakkapel aan de voorkant van de woning</text:p>
            <text:p text:style-name="common-al">Datum besluit: 4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7665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665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665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657</meta:user-defined>
    <meta:user-defined meta:name="DCTERMS.abstract">Verleende Omgevingsvergunning, het bouwen van een dakkapel aan de voorkant van de woning, Brucknerlaan 35, 3533KD Utrecht, GU-Z2024-0010657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Brucknerlaan 35, 3533KD Utrecht, GU-Z2024-0010657</meta:user-defined>
    <meta:user-defined meta:name="OVERHEIDop.datumEindeReactietermijn">2024-07-17</meta:user-defined>
    <meta:user-defined meta:name="OVERHEIDop.terinzageleggingBG">https://jeleefomgeving.nl/inzien/002220647/31a1a9f9-230e-11ef-a33c-00505601200c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7665</meta:user-defined>
    <meta:user-defined meta:name="OVERHEIDop.GmbID/DC.identifier">gmb-2024-247665</meta:user-defined>
    <meta:user-defined meta:name="OVERHEIDop.versieInformatie"/>
  </office:meta>
</office:document-meta>
</file>