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lije, Burum en Dokkum aan de Hoofdstraat, Doctor Meihuizenstraat 2 en De 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lije, Burum en Dokkum aan de Hoofdstraat, Doctor Meihuizenstraat 2 en De Zijl, het organiseren van 5 jaar NEF op 13 juli 2024 (aanvraag is ontvangen op 24 me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7624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2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62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472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Aanvraag evenementenvergunning Blije, Burum en Dokkum aan de Hoofdstraat, Doctor Meihuizenstraat 2 en De Zijl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7624</meta:user-defined>
    <meta:user-defined meta:name="OVERHEIDop.GmbID/DC.identifier">gmb-2024-247624</meta:user-defined>
    <meta:user-defined meta:name="OVERHEIDop.versieInformatie"/>
  </office:meta>
</office:document-meta>
</file>