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Gemeenteplein 59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Gemeenteplein 59 8442 MB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7426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26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26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Gemeenteplein 59, Heerenveen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426</meta:user-defined>
    <meta:user-defined meta:name="OVERHEIDop.GmbID/DC.identifier">gmb-2024-247426</meta:user-defined>
    <meta:user-defined meta:name="OVERHEIDop.versieInformatie"/>
  </office:meta>
</office:document-meta>
</file>