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Skager Rak 23, 1501 AX Zaandam - omgevingsplanact. - het bouwen van een dakkapel op de link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2093 - omgevingsplanact. - het bouwen van een dakkapel op de linkerzijde van de woning -  - op de locatie Skager Rak 23, 1501 AX Zaandam</text:p>
            <text:p text:style-name="common-al">Aanvraag ontvangen: 31-05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47425</text:span><text:line-break/><text:date style:data-style-name="dag" text:fixed="true" text:date-value="2024-06-07"/><text:line-break/><text:date style:data-style-name="jaar" text:fixed="true" text:date-value="2024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2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7425</text:span><text:date style:data-style-name="nicedate" text:fixed="true" text:date-value="2024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2093</meta:user-defined>
    <dc:language>nl</dc:language>
    <meta:user-defined meta:name="OVERHEIDop.locatietype/OVERHEIDop.gebiedsmarkering">Vlak</meta:user-defined>
    <meta:user-defined meta:name="DC.title">Aanvraag omgevingsvergunning - Skager Rak 23, 1501 AX Zaandam - omgevingsplanact. - het bouwen van een dakkapel op de linkerzijde van de woning</meta:user-defined>
    <meta:user-defined meta:name="DCTERMS.W3CDTF/DCTERMS.available">2024-06-07</meta:user-defined>
    <meta:user-defined meta:name="DCTERMS.W3CDTF/OVERHEIDop.jaargang">2024</meta:user-defined>
    <meta:user-defined meta:name="OVERHEIDop.publicationIssue">247425</meta:user-defined>
    <meta:user-defined meta:name="OVERHEIDop.GmbID/DC.identifier">gmb-2024-247425</meta:user-defined>
    <meta:user-defined meta:name="OVERHEIDop.versieInformatie"/>
  </office:meta>
</office:document-meta>
</file>