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huurovereenkomsten binnen het Stadshuis van Nieuwegei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Nieuwegein (‘de Gemeente’) heeft het voornemen om huurovereenkomsten te sluiten met betrekking tot kantoorruimte binnen het Atrium in het Stadshuis te Nieuwegein. Naar het oordeel van de gemeente zijn de beoogde huurders de enige serieuze gegadigden die in aanmerking komen voor deze verhuur.</text:p>
            <text:p text:style-name="tussenkopcur">Motivering</text:p>
            <text:p text:style-name="al">De gemeente is voornemens een huurovereenkomst te sluiten met de beoogde huurder Stichting Santé Partners. Deze bestaat uit de verhuur van kantoor/werkruimtes.</text:p>
            <text:p text:style-name="al">Santé Partners is een systeemspeler in de wijkverpleging en thuiszorg en in Sociaal Domein / Welzijn in de regio Lekstroom. Haar primaire taak is te focussen op ‘langer zelfstandig thuis wonen’ en ‘thuis verplegen en behandelen’. Hierbij is domeinoverstijgend werken tussen zorg en sociaal domein van cruciaal belang. Van daaruit is het voor de samenwerking tussen Santé Partners en de gemeente Nieuwegein zeer welkom dat de (letterlijke) afstand tussen beide organisaties klein is.</text:p>
            <text:p text:style-name="al">Ook is het Vrijwilligershuis – een organisatie die gehost wordt door Santé Partners – bij uitstek lokaal werkzaam: het gaat om Nieuwegeinse vrijwilligers. De Huiskamer van de Stad (het nieuwe Atrium) is bij uitstek een plek voor (laagdrempelige) ontmoeting (bijvoorbeeld tussen het Vrijwilligershuis en inwoners van deze stad). Daarbij speelt ook de afstemming met andere organisaties die gebruik maken van vrijwilligers, bijvoorbeeld Movactor, een organisatie die ook gehuisvest is in het Stadshuis.</text:p>
            <text:p text:style-name="al">Het is daarom gewenst om Santé Partners een centrale en goed bereikbare plek te geven binnen het Stadshuis. </text:p>
            <text:p text:style-name="al">De gemeente is voornemens een huurovereenkomst te sluiten met de beoogde huurder Stichting Kunstgein. Deze bestaat uit de verhuur van kantoor/werkruimtes.</text:p>
            <text:p text:style-name="al">KunstGein wil mensen in Nieuwegein en omgeving interesseren en enthousiast maken voor kunst en cultuur: voor allerlei beeldende kunstvormen en vooral de amateurkunst. Regelmatig zoekt KunstGein samenwerking met (culturele) organisaties. Dit zorgt voor versterking van het culturele aanbod in Nieuwegein.</text:p>
            <text:p text:style-name="al">Gelet op bovenstaande en de reeds langdurige (huur)relatie tussen de gemeente en KunstGein is KunstGein een noodzakelijke aanwezige binnen het Stadshuis voor het behalen van de culturele doelstellingen van de gemeente.</text:p>
            <text:p text:style-name="al">De gemeente is voornemens een huurovereenkomst te sluiten met de Vennootschap onder Firma Fototeam K en M. Deze bestaat uit de verhuur van kantoor/werkruimtes.</text:p>
            <text:p text:style-name="al">Fototeam K en M zal in het Stadshuis een vestiging hebben voor het laten maken van pasfoto's voor een officieel document, visum of buitenlands document. Vóór de interne verbouwing van het Stadshuis had Fototeam K en M ook een vestiging in het Stadshuis. Gezien de gemeentelijke taak tot uitgifte van officiële documenten, identiteitsbewijzen en visa is het essentieel dat in het Stadshuis gelegenheid is tot het laten maken van pasfoto’s. De gemeente meent dat Fototeam K en M de enige serieuze gegadigde is die in aanmerking komt voor de beoogde verhuur, gezien de reeds langdurige relatie tussen de gemeente en Fototeam K en M en de daardoor bekende persoonlijke begeleiding en gegarandeerde kwaliteitsservice van Fototeam K en M.</text:p>
            <text:p text:style-name="al">Voor voornoemde voorgenomen huurovereenkomsten geldt dat de gemeente de betreffende ruimtes uitsluitend wenst te verhuren aan partijen die (onder meer): </text:p>
            <text:p text:style-name="al">Een (maatschappelijke) organisatie zijn die werkzaamheden uitvoert ten dienste van inwoners;</text:p>
            <text:p text:style-name="al">Affiniteit hebben met elkaar en waar nodig samenwerken en hun krachten bundelen;</text:p>
            <text:p text:style-name="al">Thema’s centraal hebben staan die aansluiten bij de maatschappelijke vraagstukken van de gemeente op het gebied van gezondheid en leefstijl, werk en participatie en (informele)educatie en tevens de kennis en kunde hebben om de bijbehorende werkzaamheden uit te voeren.</text:p>
            <text:p text:style-name="al">Naar het oordeel van de gemeente zijn de beoogde huurders op grond van de voorgaande objectieve, redelijke en toetsbare criteria de enige serieuze gegadigden die in aanmerking komen voor de voorgenomen verhuur van de betreffende ruimtes. Ten overvloede zij erop gewezen dat de gemeente daarbij een ruime mate van beleidsvrijheid toekomt. </text:p>
            <text:p text:style-name="tussenkopcur">Vervaltermijn</text:p>
            <text:p text:style-name="al">Indien u zich niet kunt verenigen met dit voornemen tot verhuur, omdat u meent daarvoor zelf als gegadigde in aanmerking te komen, dan kunt u uiterlijk tot 20 dagen na publicatie een kort geding procedure aanhangig maken bij de bevoegde voorzieningenrechter te Utrecht, e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text:p>
            <text:p text:style-name="al">Een digitaal afschrift van de dagvaarding dient u tevens per e-mail aan F.Ottenschot@nieuwegein.nl te verzenden o.v.v. ‘voornemen tot het aangaan van huurovereenkomsten binnen het Stadshuis van Nieuwegein’. Bij vragen kunt u contact opnemen via het telefoonnummer 14030 en vragen naar Fien Ottenschot. </text:p>
            <text:p text:style-name="al">Met deze publicatie geeft de gemeente uitvoering aan het arrest van de Hoge Raad van 26 november 2021 (ECLI:NL:HR:2021:177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246993</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6993</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6993</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1/xml/MC-DRP-OverigeInformatie-Web-CB.xml</meta:user-defined>
    <meta:user-defined meta:name="OVERHEID.Gemeente/DC.creator">Nieuwegein</meta:user-defined>
    <meta:user-defined meta:name="OVERHEID.Informatietype/DC.type">officiële publicatie</meta:user-defined>
    <meta:user-defined meta:name="OVERHEIDop.Rubriek/DC.type">overige overheidsinformatie</meta:user-defined>
    <meta:user-defined meta:name="OVERHEID.Gemeente/OVERHEID.authority">Nieuwegein</meta:user-defined>
    <meta:user-defined meta:name="OVERHEID.Gemeente/DCTERMS.publisher">Nieuwegein</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DC.title">Voornemen tot het aangaan van huurovereenkomsten binnen het Stadshuis van Nieuwegein</meta:user-defined>
    <meta:user-defined meta:name="DCTERMS.W3CDTF/DCTERMS.available">2024-06-06</meta:user-defined>
    <meta:user-defined meta:name="DCTERMS.W3CDTF/OVERHEIDop.jaargang">2024</meta:user-defined>
    <meta:user-defined meta:name="OVERHEIDop.publicationIssue">246993</meta:user-defined>
    <meta:user-defined meta:name="OVERHEIDop.GmbID/DC.identifier">gmb-2024-246993</meta:user-defined>
    <meta:user-defined meta:name="OVERHEIDop.versieInformatie"/>
  </office:meta>
</office:document-meta>
</file>