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een woning, Kuinderboslaan 25 te De Meern,  HZ_WABO-23-337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5 te De Meern</text:p>
            <text:p text:style-name="common-al">HZ_WABO-23-33770</text:p>
            <text:p text:style-name="common-al">Toelichting: het bouwen een woning</text:p>
            <text:p text:style-name="common-al">Datum besluit: 9 januari 2024</text:p>
            <text:p text:style-name="common-al">Startdatum bezwaartermijn: 11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97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97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97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een woning, Kuinderboslaan 25 te De Meern,  HZ_WABO-23-33770</meta:user-defined>
    <meta:user-defined meta:name="DCTERMS.W3CDTF/DCTERMS.available">2024-01-15</meta:user-defined>
    <meta:user-defined meta:name="DCTERMS.W3CDTF/OVERHEIDop.jaargang">2024</meta:user-defined>
    <meta:user-defined meta:name="OVERHEIDop.externeBijlage">Publiceerbaar-A|exb-2024-2022</meta:user-defined>
    <meta:user-defined meta:name="OVERHEIDop.externeBijlage">Besluit omgevingsvergunning publiceerbaar|exb-2024-2023</meta:user-defined>
    <meta:user-defined meta:name="OVERHEIDop.publicationIssue">24697</meta:user-defined>
    <meta:user-defined meta:name="OVERHEIDop.GmbID/DC.identifier">gmb-2024-24697</meta:user-defined>
    <meta:user-defined meta:name="OVERHEIDop.versieInformatie"/>
  </office:meta>
</office:document-meta>
</file>