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opbouw op de woning, Abel Tasmanstraat 36 te Utrecht,  HZ_WABO-23-3357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bel Tasmanstraat 36 te Utrecht</text:p>
            <text:p text:style-name="common-al">HZ_WABO-23-33574</text:p>
            <text:p text:style-name="common-al">Toelichting: het bouwen van een dakopbouw op de woning</text:p>
            <text:p text:style-name="common-al">Datum besluit: 9 januari 2024</text:p>
            <text:p text:style-name="common-al">Startdatum bezwaartermijn: 11 januari 2024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4693</text:span><text:line-break/><text:date style:data-style-name="dag" text:fixed="true" text:date-value="2024-01-15"/><text:line-break/><text:date style:data-style-name="jaar" text:fixed="true" text:date-value="2024-01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4693</text:span><text:date style:data-style-name="nicedate" text:fixed="true" text:date-value="2024-01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4693</text:span><text:date style:data-style-name="nicedate" text:fixed="true" text:date-value="2024-01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2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akopbouw op de woning, Abel Tasmanstraat 36 te Utrecht,  HZ_WABO-23-33574</meta:user-defined>
    <meta:user-defined meta:name="DCTERMS.W3CDTF/DCTERMS.available">2024-01-15</meta:user-defined>
    <meta:user-defined meta:name="DCTERMS.W3CDTF/OVERHEIDop.jaargang">2024</meta:user-defined>
    <meta:user-defined meta:name="OVERHEIDop.externeBijlage">Publiceerbaar-A|exb-2024-2020</meta:user-defined>
    <meta:user-defined meta:name="OVERHEIDop.externeBijlage">Besluit omgevingsvergunning publiceerbaar|exb-2024-2021</meta:user-defined>
    <meta:user-defined meta:name="OVERHEIDop.publicationIssue">24693</meta:user-defined>
    <meta:user-defined meta:name="OVERHEIDop.GmbID/DC.identifier">gmb-2024-24693</meta:user-defined>
    <meta:user-defined meta:name="OVERHEIDop.versieInformatie"/>
  </office:meta>
</office:document-meta>
</file>