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Pecanlaan 31, 3545AE Utrecht,  GU-Z2024-0008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canlaan 31, 3545AE Utrecht</text:p>
            <text:p text:style-name="common-al">GU-Z2024-0008718</text:p>
            <text:p text:style-name="common-al">Toelichting: het bouwen van een dakkapel op het voo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899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89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899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718</meta:user-defined>
    <meta:user-defined meta:name="DCTERMS.abstract">Verlenging beslistermijn omgevingsvergunning, het bouwen van een dakkapel op het voordakvlak, Pecanlaan 31, 3545AE Utrecht,  GU-Z2024-0008718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, Pecanlaan 31, 3545AE Utrecht,  GU-Z2024-0008718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6899</meta:user-defined>
    <meta:user-defined meta:name="OVERHEIDop.GmbID/DC.identifier">gmb-2024-246899</meta:user-defined>
    <meta:user-defined meta:name="OVERHEIDop.versieInformatie"/>
  </office:meta>
</office:document-meta>
</file>