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kindcentrum met een sporthal, Locomotiefstraat 50, 3534BK Utrecht, GU-Z2024-00080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omotiefstraat 50, 3534BK Utrecht</text:p>
            <text:p text:style-name="common-al">GU-Z2024-0008086</text:p>
            <text:p text:style-name="common-al">Toelichting: het bouwen van een kindcentrum met een sporthal</text:p>
            <text:p text:style-name="common-al">Datum besluit: 30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122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122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122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8086</meta:user-defined>
    <meta:user-defined meta:name="DCTERMS.abstract">Verleende Omgevingsvergunning, het bouwen van een kindcentrum met een sporthal, Locomotiefstraat 50, 3534BK Utrecht, GU-Z2024-0008086</meta:user-defined>
    <dc:language>nl</dc:language>
    <meta:user-defined meta:name="OVERHEIDop.locatietype/OVERHEIDop.gebiedsmarkering">Punt</meta:user-defined>
    <meta:user-defined meta:name="DC.title">Verleende Omgevingsvergunning, het bouwen van een kindcentrum met een sporthal, Locomotiefstraat 50, 3534BK Utrecht, GU-Z2024-0008086</meta:user-defined>
    <meta:user-defined meta:name="OVERHEIDop.datumEindeReactietermijn">2024-07-16</meta:user-defined>
    <meta:user-defined meta:name="OVERHEIDop.terinzageleggingBG">https://jeleefomgeving.nl/inzien/002220647/b9f4c58a-225c-11ef-a336-0050560122a3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6122</meta:user-defined>
    <meta:user-defined meta:name="OVERHEIDop.GmbID/DC.identifier">gmb-2024-246122</meta:user-defined>
    <meta:user-defined meta:name="OVERHEIDop.versieInformatie"/>
  </office:meta>
</office:document-meta>
</file>