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tweede verdieping, Hermannus Elconiusstraat 78, 3553VG Utrecht,  GU-Z2024-00086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rmannus Elconiusstraat 78, 3553VG Utrecht</text:p>
            <text:p text:style-name="common-al">GU-Z2024-0008633</text:p>
            <text:p text:style-name="common-al">Toelichting: het bouwen van een dakopbouw op de tweede verdiep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6079</text:span><text:line-break/><text:date style:data-style-name="dag" text:fixed="true" text:date-value="2024-06-06"/><text:line-break/><text:date style:data-style-name="jaar" text:fixed="true" text:date-value="2024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6079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6079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8633</meta:user-defined>
    <meta:user-defined meta:name="DCTERMS.abstract">Verlenging beslistermijn omgevingsvergunning, het bouwen van een dakopbouw op de tweede verdieping, Hermannus Elconiusstraat 78, 3553VG Utrecht,  GU-Z2024-0008633</meta:user-defined>
    <dc:language>nl</dc:language>
    <meta:user-defined meta:name="OVERHEIDop.locatietype/OVERHEIDop.gebiedsmarkering">Vlak</meta:user-defined>
    <meta:user-defined meta:name="DC.title">Verlenging beslistermijn omgevingsvergunning, het bouwen van een dakopbouw op de tweede verdieping, Hermannus Elconiusstraat 78, 3553VG Utrecht,  GU-Z2024-0008633</meta:user-defined>
    <meta:user-defined meta:name="DCTERMS.W3CDTF/DCTERMS.available">2024-06-06</meta:user-defined>
    <meta:user-defined meta:name="DCTERMS.W3CDTF/OVERHEIDop.jaargang">2024</meta:user-defined>
    <meta:user-defined meta:name="OVERHEIDop.publicationIssue">246079</meta:user-defined>
    <meta:user-defined meta:name="OVERHEIDop.GmbID/DC.identifier">gmb-2024-246079</meta:user-defined>
    <meta:user-defined meta:name="OVERHEIDop.versieInformatie"/>
  </office:meta>
</office:document-meta>
</file>