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uitenverblijf voor geiten en kippen bij een schoolgebouw, Theo Thijssenplein 32, 3555SJ Utrecht, GU-Z2024-00035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eo Thijssenplein 32, 3555SJ Utrecht</text:p>
            <text:p text:style-name="common-al">GU-Z2024-0003577</text:p>
            <text:p text:style-name="common-al">Toelichting: het bouwen van een buitenverblijf voor geiten en kippen bij een schoolgebouw</text:p>
            <text:p text:style-name="common-al">Datum besluit: 31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5768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768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768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577</meta:user-defined>
    <meta:user-defined meta:name="DCTERMS.abstract">Verleende Omgevingsvergunning, het bouwen van een buitenverblijf voor geiten en kippen bij een schoolgebouw, Theo Thijssenplein 32, 3555SJ Utrecht, GU-Z2024-0003577</meta:user-defined>
    <dc:language>nl</dc:language>
    <meta:user-defined meta:name="DC.title">Verleende Omgevingsvergunning, het bouwen van een buitenverblijf voor geiten en kippen bij een schoolgebouw, Theo Thijssenplein 32, 3555SJ Utrecht, GU-Z2024-0003577</meta:user-defined>
    <meta:user-defined meta:name="OVERHEIDop.datumEindeReactietermijn">2024-07-16</meta:user-defined>
    <meta:user-defined meta:name="OVERHEIDop.terinzageleggingBG">https://jeleefomgeving.nl/inzien/002220647/edb0e1d4-2252-11ef-a336-0050560122a3</meta:user-defined>
    <meta:user-defined meta:name="OVERHEIDop.locatietype/OVERHEIDop.gebiedsmarkering">GeometrieRef</meta:user-defined>
    <meta:user-defined meta:name="DCTERMS.W3CDTF/DCTERMS.available">2024-06-06</meta:user-defined>
    <meta:user-defined meta:name="DCTERMS.W3CDTF/OVERHEIDop.jaargang">2024</meta:user-defined>
    <meta:user-defined meta:name="OVERHEIDop.externeBijlage">Afwijkvergunning|exb-2024-22358</meta:user-defined>
    <meta:user-defined meta:name="OVERHEIDop.publicationIssue">245768</meta:user-defined>
    <meta:user-defined meta:name="OVERHEIDop.GmbID/DC.identifier">gmb-2024-245768</meta:user-defined>
    <meta:user-defined meta:name="OVERHEIDop.versieInformatie"/>
  </office:meta>
</office:document-meta>
</file>