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office:automatic-styles>
  <office:body>
    <office:text>
      <text:p text:style-name="new_page_staatscourant"/>
      <text:p text:style-name="single-kop-titel">Gemeente Stichtse Vecht - ontvangst Aanvraag omgevingsvergunning Nabij De Werf 4f, Loenen aan de Vecht - Het bouwen van een multifunctioneel bedrijfsgebouw en 20 woningen De Werf (rectificatie)</text:p>
      <text:section text:name="zakelijke-mededeling_id1-3-2" text:style-name="zakelijke-mededeling">
        <text:section text:name="zakelijke-mededeling-tekst_id1-3-2-1" text:style-name="zakelijke-mededeling-tekst">
          <text:section text:name="tekst_id1-3-2-1-1" text:style-name="tekst">
            <text:p text:style-name="common-al">Datum ontvangst: 22 december 2023</text:p>
            <text:p text:style-name="common-al">Zaaknummer: Z2023-00002498</text:p>
            <text:p text:style-name="common-al">Rectificatie van het onjuiste adres in de eerdere bekendmaking in het Gemeenteblad 2024 nummer 13125 van 05 januari 2024. Hierbij stond als adresvermelding Rijksstraatweg 119-TRAF, Loenen aan de Vecht . Dit moet zijn: Nabij De Werf 4f, Loenen aan de Vecht.</text:p>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U kunt de aanvraag inzien op het gemeentekantoor in Maarssen. Ook het besluit op de aanvraag kunt u na de bekendmaking in het Gemeenteblad inzien op het gemeentekantoor in Maarssen. Voor het inzien van de aanvraag en voor inzien van het eventuele besluit moet u eerst een afspraak maken via info@stichtsevecht.nl of via telefoonummer 14 0346.</text:p>
            <text:list text:style-name="id1-3-2-1-1-8">
              <text:list-item text:style-override="id1-3-2-1-1-8-1">
                <text:number>•</text:number>
                <text:p text:style-name="al">het bouwen van een bouwwerk</text:p>
              </text:list-item>
              <text:list-item text:style-override="id1-3-2-1-1-8-2">
                <text:number>•</text:number>
                <text:p text:style-name="al">het bouwen van een bouwwerk</text:p>
              </text:list-item>
              <text:list-item text:style-override="id1-3-2-1-1-8-3">
                <text:number>•</text:number>
                <text:p text:style-name="al">handelen in strijd met de ruimtelijke regels</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24522</text:span><text:line-break/><text:date style:data-style-name="dag" text:fixed="true" text:date-value="2024-01-12"/><text:line-break/><text:date style:data-style-name="jaar" text:fixed="true" text:date-value="2024-01-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522</text:span><text:date style:data-style-name="nicedate" text:fixed="true" text:date-value="2024-01-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522</text:span><text:date style:data-style-name="nicedate" text:fixed="true" text:date-value="2024-01-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3-00002498</meta:user-defined>
    <meta:user-defined meta:name="DCTERMS.abstract">Betreft: Aanvraag op locatie Nabij De Werf 4f, Loenen aan de Vecht</meta:user-defined>
    <dc:language>nl</dc:language>
    <meta:user-defined meta:name="OVERHEIDop.locatietype/OVERHEIDop.gebiedsmarkering">Punt</meta:user-defined>
    <meta:user-defined meta:name="DC.title">Gemeente Stichtse Vecht - ontvangst Aanvraag omgevingsvergunning Nabij De Werf 4f, Loenen aan de Vecht - Het bouwen van een multifunctioneel bedrijfsgebouw en 20 woningen De Werf (rectificatie)</meta:user-defined>
    <meta:user-defined meta:name="DCTERMS.W3CDTF/DCTERMS.available">2024-01-12</meta:user-defined>
    <meta:user-defined meta:name="DCTERMS.W3CDTF/OVERHEIDop.jaargang">2024</meta:user-defined>
    <meta:user-defined meta:name="OVERHEIDop.publicationIssue">24522</meta:user-defined>
    <meta:user-defined meta:name="OVERHEIDop.GmbID/DC.identifier">gmb-2024-24522</meta:user-defined>
    <meta:user-defined meta:name="OVERHEIDop.versieInformatie"/>
  </office:meta>
</office:document-meta>
</file>