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rgstreoi6f03e9db-4907-48b6-bab8-6b8a90f1c8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rgstraat – Coehoornstraat – Korte Coehoornstraat tijdelijke verkeersmaatregelen 2024</text:p>
      <text:section text:name="regeling_id1-3-2" text:style-name="regeling">
        <text:section text:name="aanhef_id1-3-2-1" text:style-name="aanhef"/>
        <text:section text:name="regeling-tekst_id1-3-2-2" text:style-name="regeling-tekst">
          <text:section text:name="tekst_id1-3-2-2-1" text:style-name="tekst">
            <text:p text:style-name="common-al">Datum besluit: 4 juni 2024</text:p>
            <text:p text:style-name="common-al">Zaaknummer: 4189830</text:p>
            <text:p text:style-name="common-al"/>
            <text:p text:style-name="common-al">Onlangs zijn in het Coehoorngebied in Arnhem werkzaamheden gestart voor het realiseren van drie wooncomplexen. Vanwege de krappe bochten in het gebied en de grote draaicirkels van de grote voertuigen is het noodzakelijk om een aantal tijdelijke verkeersmaatregelen te treffen. Hiermee zorgen we ervoor dat de bouwplaatsen bereikbaar zijn voor het grote bouwmaterieel en voor de leveranciers. </text:p>
            <text:p text:style-name="common-al"/>
            <text:p text:style-name="common-al">Overwegingen artikel 2 Wegenverkeerswet 1994 (WvW 1994)</text:p>
            <text:p text:style-name="common-al">De in onderstaand verkeersbesluit genoemde verkeersmaatregelen strekken tot de volgende in artikel 2 van de Wegenverkeerswet 1994 (WvW 1994) genoemde belangen:</text:p>
            <text:list text:style-name="id1-3-2-2-1-8">
              <text:list-item text:style-override="id1-3-2-2-1-8-1">
                <text:number>•</text:number>
                <text:p text:style-name="al">het verzekeren van de veiligheid op de weg;</text:p>
              </text:list-item>
              <text:list-item text:style-override="id1-3-2-2-1-8-2">
                <text:number>•</text:number>
                <text:p text:style-name="al">het in stand houden van de weg en het waarborgen van de bruikbaarheid daarvan;</text:p>
              </text:list-item>
              <text:list-item text:style-override="id1-3-2-2-1-8-3">
                <text:number>•</text:number>
                <text:p text:style-name="al">het voorkomen of beperken van door het verkeer veroorzaakte overlast, hinder of schade alsmede de gevolgen voor het milieu, bedoeld in de Wet milieubeheer.</text:p>
              </text:list-item>
            </text:list>
            <text:p text:style-name="common-al">De tijdelijke verkeersmaatregelen zouden in strijd met het in artikel 2 WvW 1994 genoemde belang van het verzekeren van de vrijheid van het verkeer kunnen worden geacht. Wij beseffen dat de tijdelijke verkeersmaatregelen een beperking van die vrijheid kunnen opleveren omdat er in sommige gevallen een langere afstand moet worden gereden om bestemmingen te bereiken. De eerdergenoemde belangen uit artikel 2 van de WvW 1994 als het verzekeren van de veiligheid op de weg, het in stand houden van de weg en het waarborgen van de bruikbaarheid en het beperken van hinder en schade, wegen voor ons echter zwaarder. Het feit dat er tijdelijk moet worden omgereden is naar onze mening niet onevenredig in verhouding tot het doel van de tijdelijke verkeersmaatregelen. </text:p>
            <text:p text:style-name="common-al"/>
            <text:p text:style-name="common-al">Ingevolge artikel 24 van het BABW heeft er overleg plaatsgevonden met een door de Korpschef van Politie gemandateerde verkeersadviseur van de eenheid Oost Nederland. Deze kan instemmen met de verkeersmaatregelen. Deze stemt in met het verkeersbesluit.</text:p>
            <text:p text:style-name="common-al"/>
            <text:p text:style-name="common-al">Genoemde wegen zijn in beheer bij de gemeente Arnhem.</text:p>
            <text:p text:style-name="common-al"/>
            <text:p text:style-name="common-al">Op grond van het voorgaande komen wij tot het volgende besluit.</text:p>
            <text:p text:style-name="common-al"/>
            <text:p text:style-name="common-al"/>
            <text:p text:style-name="common-al">HET COLLEGE VAN BURGEMEESTER EN WETHOUDERS VAN ARNHEM;</text:p>
            <text:p text:style-name="common-al"/>
            <text:p text:style-name="common-al">gelet op:</text:p>
            <text:list text:style-name="id1-3-2-2-1-21">
              <text:list-item text:style-override="id1-3-2-2-1-21-1">
                <text:number>•</text:number>
                <text:p text:style-name="al">artikel 2 en artikel 18, eerste lid, onderdeel d van de WvW 1994,</text:p>
              </text:list-item>
              <text:list-item text:style-override="id1-3-2-2-1-21-2">
                <text:number>•</text:number>
                <text:p text:style-name="al">het Reglement verkeersregels en verkeerstekens 1990 (RVV 1990),</text:p>
              </text:list-item>
              <text:list-item text:style-override="id1-3-2-2-1-21-3">
                <text:number>•</text:number>
                <text:p text:style-name="al">het bepaalde in de artikelen 12, 15, 21 en 37 van het Besluit administratieve bepalingen inzake het wegverkeer;</text:p>
              </text:list-item>
            </text:list>
            <text:p text:style-name="common-al"/>
            <text:p text:style-name="common-al">b e s l u i t:</text:p>
            <text:p text:style-name="common-al">Om t/m 31 december 2025 de volgende verkeersmaatregelen te treffen:</text:p>
            <text:list text:style-name="id1-3-2-2-1-25">
              <text:list-item text:style-override="id1-3-2-2-1-25-1">
                <text:number>1.</text:number>
                <text:p text:style-name="al">Door het verwijderen en plaatsen van borden overeenkomstig model C2 en C3 van bijlage 1 van het RVV 1990 de Korte Coehoornstraat en de Coehoornstraat aan te wijzen tot eenrichtingsweg in oostelijke richting.</text:p>
              </text:list-item>
              <text:list-item text:style-override="id1-3-2-2-1-25-2">
                <text:number>2.</text:number>
                <text:p text:style-name="al">Onder de in het vorige punt genoemde te plaatsen borden C2 en C3 de onderborden OB52 aan te brengen met de betekenis: uitgezonderd fietsers.</text:p>
              </text:list-item>
              <text:list-item text:style-override="id1-3-2-2-1-25-3">
                <text:number>3.</text:number>
                <text:p text:style-name="al">Door het verwijderen van de borden overeenkomstig model C2 en C3 (eenrichtingsweg) van bijlage 1 van het RVV 1990, inclusief de daaronder aangebrachte onderborden OB52/OB54 (uitgezonderd (brom)fietsers) het eenrichtingsverkeer op te heffen in het gedeelte van de Bergstraat tussen de Utrechtsestraat en Vijfzinnenstraat - Korte Coehoornstraat.</text:p>
              </text:list-item>
              <text:list-item text:style-override="id1-3-2-2-1-25-4">
                <text:number>4.</text:number>
                <text:p text:style-name="al">Te plaatsen een bord overeenkomstig model C4r (eenrichtingsweg) van bijlage 1 van het RVV 1990 op het Nieuwe Plein ter hoogte van de aansluiting van de Coehoornstraat op het Nieuwe Plein.</text:p>
              </text:list-item>
              <text:list-item text:style-override="id1-3-2-2-1-25-5">
                <text:number>5.</text:number>
                <text:p text:style-name="al">Door het plaatsen van een bord overeenkomstig model D4 (verplichte rijrichting) van bijlage 1 van het RVV 1990 op het Nieuwe Plein ter hoogte van huisnummer 13 voor de kruising met de Coehoornstraat, bestuurders te verplichten om rechtdoor te rijden.</text:p>
              </text:list-item>
              <text:list-item text:style-override="id1-3-2-2-1-25-6">
                <text:number>6.</text:number>
                <text:p text:style-name="al">Onder het in het vorige punt genoemde bord D4 onderbord OB52 aan te brengen met de betekenis: uitgezonderd fietsers.</text:p>
              </text:list-item>
            </text:list>
            <text:p text:style-name="common-al"/>
            <text:p text:style-name="common-al">
            <draw:frame><draw:text-box><text:section text:name="plaatje_id1-3-2-2-1-27-1" text:style-name="plaatje">
              <text:p text:style-name="illustratie_id1-3-2-2-1-27-1-1"><draw:frame draw:style-name="illustratie_id1-3-2-2-1-27-1-1" text:anchor-type="paragraph" svg:width="153mm" svg:height="86.50754716981132mm"><draw:image xlink:href="Pictures/Bergstreoi6f03e9db-4907-48b6-bab8-6b8a90f1c838.jpg" xlink:type="simple"/></draw:frame></text:p>
            </text:section></draw:text-box></draw:frame>
          </text:p>
            <text:p text:style-name="common-al"/>
            <text:p text:style-name="common-al">Het college van burgemeester en wethouders van Arnhem,</text:p>
            <text:p text:style-name="common-al">namens het college,</text:p>
            <text:p text:style-name="common-al"/>
            <text:p text:style-name="common-al">P.J.G.M. van Hoof</text:p>
            <text:p text:style-name="common-al">Hoofd van de afdeling Vergunning en Handhaving</text:p>
            <text:p text:style-name="common-al"/>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45052</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052</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052</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Het bepaalde in artikel 37 van het BABW</meta:user-defined>
    <meta:user-defined meta:name="OVERHEIDvb.VereisteVanBesluit/OVERHEIDvb.vereisteVanBesluit">Wegenverkeerswet 1994, art. 15, lid 1</meta:user-defined>
    <meta:user-defined meta:name="DCTERMS.alternative">Gemeente Arnhem - tijdelijke verkeersmaatregelen - Bergstraat Coehoornstraat Korte Coehoorn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2</meta:user-defined>
    <meta:user-defined meta:name="OVERHEIDop.verkeersbordcode">C3</meta:user-defined>
    <meta:user-defined meta:name="OVERHEIDop.verkeersbordcode">C4</meta:user-defined>
    <meta:user-defined meta:name="OVERHEIDop.verkeersbordcode">D4</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Bergstraat – Coehoornstraat – Korte Coehoornstraat tijdelijke verkeersmaatregelen 2024</meta:user-defined>
    <meta:user-defined meta:name="DCTERMS.W3CDTF/DCTERMS.available">2024-06-06</meta:user-defined>
    <meta:user-defined meta:name="DCTERMS.W3CDTF/OVERHEIDop.jaargang">2024</meta:user-defined>
    <meta:user-defined meta:name="OVERHEIDop.publicationIssue">245052</meta:user-defined>
    <meta:user-defined meta:name="OVERHEIDop.GmbID/DC.identifier">gmb-2024-245052</meta:user-defined>
    <meta:user-defined meta:name="OVERHEIDop.versieInformatie"/>
  </office:meta>
</office:document-meta>
</file>