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opbouw aan Steenakker 42 te Roo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Steenakker 42, 6116 CN te Roosteren / Echt-Susteren / ingekomen 24 mei 2024 / het plaatsen van een dakopbouw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44586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586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586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dakopbouw aan Steenakker 42 te Roosteren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4586</meta:user-defined>
    <meta:user-defined meta:name="OVERHEIDop.GmbID/DC.identifier">gmb-2024-244586</meta:user-defined>
    <meta:user-defined meta:name="OVERHEIDop.versieInformatie"/>
  </office:meta>
</office:document-meta>
</file>