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521dcd37-59a3-4c37-b746-ddb767d83c12.png" manifest:media-type="image/x-eps"/>
  <manifest:file-entry manifest:full-path="Pictures/image2ib6fc2a7f-35bc-44a7-a479-b68a1381d96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text:list-style style:name="id1-3-2-1-1-22-5">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7-1">
      <text:list-level-style-bullet text:bullet-char="•" text:level="1">
        <style:list-level-properties text:min-label-width="10mm"/>
      </text:list-level-style-bullet>
    </text:list-style>
    <text:list-style style:name="id1-3-2-1-1-97-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erplicht fietspad Oosterstraat en opheffen geslotenverklaring voor vrachtauto’s Klein Boekelerveldweg i.v.m. aanleg fietssnelweg F35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in het voorliggend besluit genoemde wegen gelegen zijn binnen de bebouwde kom van Enschede en in beheer is bij de gemeente Enschede;</text:p>
            <text:p text:style-name="al"/>
            <text:p text:style-name="al">dat de in het voorliggend besluit genoemde wegen zijn als bedoeld in artikel 1, lid 1 onder b van de WVW 1994;</text:p>
            <text:p text:style-name="al"/>
            <text:p text:style-name="al">dat de wegencategorisering in Enschede aansluit op de categorisering zoals opgenomen in het landelijke programma Duurzaam Veilig;</text:p>
            <text:p text:style-name="al"/>
            <text:p text:style-name="al">dat de genoemde wegen gecategoriseerd zijn als erftoegangsweg binnen de bebouwde kom met een maximumsnelheid van 30 km/u en daarmee deel uitmaken van een verblijfsgebied;</text:p>
            <text:p text:style-name="al"/>
            <text:p text:style-name="al">dat de verkeersfunctie van ondergeschikt belang is aan de verblijfsfunctie op deze wegen;</text:p>
            <text:p text:style-name="al"/>
            <text:p text:style-name="al">dat het Masterplan fietssnelweg F35 door het dagelijks bestuur van de Regio Twente is vastgesteld;</text:p>
            <text:p text:style-name="al"/>
            <text:p text:style-name="al">dat met de aanleg van de F35 snelle en comfortabele fietssnelwegen worden gerealiseerd in de provincie Overijssel;</text:p>
            <text:p text:style-name="al"/>
            <text:p text:style-name="al">dat het maken van snelle fietssnelwegen tussen de Twentse steden een belangrijk onderdeel is van het fietsbeleid;</text:p>
            <text:p text:style-name="al"/>
            <text:p text:style-name="al">dat de aanleg van van de fietssnelweg F35 meerdere doelen dient, onder andere:</text:p>
            <text:list text:style-name="id1-3-2-1-1-22">
              <text:list-item text:style-override="id1-3-2-1-1-22-1">
                <text:number>•</text:number>
                <text:p text:style-name="al">verminderen van filevorming op autoroutes naar de binnensteden, stations, kantoren en evenementenlocaties en een goed alternatief voor het steeds drukkere autoverkeer (mobiliteitsfunctie),</text:p>
              </text:list-item>
              <text:list-item text:style-override="id1-3-2-1-1-22-2">
                <text:number>•</text:number>
                <text:p text:style-name="al">steden, dorpen en recreatieve bestemmingen verbinden (recreatieve en toeristische functie),</text:p>
              </text:list-item>
              <text:list-item text:style-override="id1-3-2-1-1-22-3">
                <text:number>•</text:number>
                <text:p text:style-name="al">bijdragen aan vermindering van broeikasgas (CO2 ) en geluid (milieufunctie),</text:p>
              </text:list-item>
              <text:list-item text:style-override="id1-3-2-1-1-22-4">
                <text:number>•</text:number>
                <text:p text:style-name="al">stimuleren van beweging per fiets en andere mensaangedreven vervoermiddelen (gezondheidsfunctie),</text:p>
              </text:list-item>
              <text:list-item text:style-override="id1-3-2-1-1-22-5">
                <text:number>•</text:number>
                <text:p text:style-name="al">verlagen van het aantal verkeersslachtoffers (veiligheidsfunctie);</text:p>
              </text:list-item>
            </text:list>
            <text:p text:style-name="al"/>
            <text:p text:style-name="al">dat nu de route tussen Enschede - Gronau (D) wordt gerealiseerd waarbij de F35 een verbinding gaat maken met Glanerbrug; </text:p>
            <text:p text:style-name="al"/>
            <text:p text:style-name="al">dat het eindresultaat van die realisatie van de F35 is, dat inwoners en ondernemers van Glanerbrug kansen worden geboden door een nog betere en veiligere bereikbaarheid per fiets;</text:p>
            <text:p text:style-name="al"/>
            <text:p text:style-name="al">dat middels een separaat verkeersbesluit de maatregelen bekend zijn gemaakt omtrent het doortrekken van de fietssnelweg F35 vanaf de Molenstraat naar de Oosterstraat;</text:p>
            <text:p text:style-name="al"/>
            <text:p text:style-name="al">dat thans uitvoering wordt gegeven aan de herinrichting van de Oosterstraat tussen de Noord Esmarkerrondweg en de Telgendijk;</text:p>
            <text:p text:style-name="al"/>
            <text:p text:style-name="al">dat conform het Masterplan fietssnelweg F35 op de Oosterstraat meer ruimte wordt geboden aan voornamelijk fietsverkeer en overig verkeer zoveel mogelijk wordt gestimuleerd om gebruik te maken van omliggende routes met voornamelijk een verkeersfunctie;</text:p>
            <text:p text:style-name="al"/>
            <text:p text:style-name="al">dat daarom dit gedeelte van de Oosterstraat wordt ingericht en geschikt gemaakt als fietsstraat;</text:p>
            <text:p text:style-name="al"/>
            <text:p text:style-name="al">dat daarvoor onder andere het breedteprofiel van de weg wordt aangepast en een roodkleurige verharding met symbolen wordt aangebracht;</text:p>
            <text:p text:style-name="al"/>
            <text:p text:style-name="al">dat nabij het kruispunt met de Noorder Esmarkerrondweg een knip wordt aangebracht met als doel dat grote en brede voertuigen niet langer de Oosterstraat kunnen gebruiken als doorgaande route;</text:p>
            <text:p text:style-name="al"/>
            <text:p text:style-name="al">dat deze maatregel bijdraagt aan een straat waar meer ruimte is om te verblijven, te fietsen en de ondernemers nog goed bereikbaar zijn;</text:p>
            <text:p text:style-name="al"/>
            <text:p text:style-name="al">dat deze knip wordt gerealiseerd door het plaatsen van een fysieke afsluiting in de vorm van een paal in de rijbaan van de Oosterstraat nabij perceel no. 307;</text:p>
            <text:p text:style-name="al"/>
            <text:p text:style-name="al">dat deze fysieke afsluiting met markering op de rijbaan wordt ingeleid en aangegeven;</text:p>
            <text:p text:style-name="al"/>
            <text:p text:style-name="al">dat het gedeelte van de Oosterstraat dat gelegen is tussen deze knip en de Noord Esmarkerrondweg door middel van het plaatsen van borden G11 van bijlage 1 van het RVV 1990 wordt aangewezen als verplicht fietspad waarbij ter hoogte van de knip door middel van het plaatsen van bord G12 van bijlage 1 van het RVV 1990 het einde van dit verplicht fietspad wordt aangegeven;</text:p>
            <text:p text:style-name="al"/>
            <text:p text:style-name="al">dat nabij het kruispunt van de Telgendijk met de Oosterstraat het verkeer door middel van het plaatsen van bord L8 van bijlage 1 van het RVV 1990 vooraf gewaarschuwd wordt voor de afsluiting van dit deel van de Oosterstraat; </text:p>
            <text:p text:style-name="al"/>
            <text:p text:style-name="al">dat de gemeente het gebruik van de speedpedelec wil stimuleren vanuit de gedachte dat een rit met een speedpedelec vaak een autorit vervangt;</text:p>
            <text:p text:style-name="al"/>
            <text:p text:style-name="al">dat een speedpedelec minder ruimte in het verkeer inneemt en beter is voor het milieu;</text:p>
            <text:p text:style-name="al"/>
            <text:p text:style-name="al">dat de speedpedelec is een actieve vorm van mobiliteit is en het gebruik de gezondheid en kwaliteit van de omgeving bevordert;</text:p>
            <text:p text:style-name="al"/>
            <text:p text:style-name="al">dat een speedpedelec vooral een gezond alternatief is voor het afleggen van grotere afstanden binnen de regio, voor zowel werk als privé;</text:p>
            <text:p text:style-name="al"/>
            <text:p text:style-name="al">dat dit voertuig beschouwd wordt als een bromfiets en dus geen gebruik mag maken van het als verplicht fietspad aangewezen deel van de Oosterstraat;</text:p>
            <text:p text:style-name="al"/>
            <text:p text:style-name="al">dat, om te voorkomen dat de bestuurder van een speedpedelec onnodig moet omrijden, de bestuurder, indien deze daarvoor kiest, gebruik mag maken van dit verplicht fietspad;</text:p>
            <text:p text:style-name="al"/>
            <text:p text:style-name="al">dat aan de Oosterstraat tussen de Noord Esmarkerrondweg en Telgendijk enkele bedrijven gevestigd zijn;dat het gewenst is dat het bedrijf dat gevestigd is aan de Oosterstraat no. 311 via het verplicht fietspad op de Oosterstraat bereikbaar is voor bevoorradend verkeer;</text:p>
            <text:p text:style-name="al"/>
            <text:p text:style-name="al">dat door middel van het plaatsen van een onderbord onder de borden G11 van bijlage 1 van het RVV 1990 met de tekst ‘speedpedelec en bevoorradend verkeer Oosterstraat 311 toegestaan’ een beperking van de werkingssfeer van het bord G11 wordt ingesteld;</text:p>
            <text:p text:style-name="al"/>
            <text:p text:style-name="al">dat met behulp van een sleutel de nabij geplaatste fysieke maatregel in de vorm van een wegneembaar paaltje kan worden bediend om dit laatste te realiseren;</text:p>
            <text:p text:style-name="al"/>
            <text:p text:style-name="al">dat vanwege bovenstaande maatregel bedrijven aan de Oosterstraat via de Telgendijk en de Klein Boekelerveldweg ontsloten dienen te worden; </text:p>
            <text:p text:style-name="al"/>
            <text:p text:style-name="al">dat de gemeente voornemens is om aan de Telgendijk een nieuw gronddepot te realiseren;</text:p>
            <text:p text:style-name="al"/>
            <text:p text:style-name="al">dat ook vrachtauto’s van en naar het beoogde gronddepot via de Telgendijk en Klein Boekelerveldweg dienen te rijden;</text:p>
            <text:p text:style-name="al"/>
            <text:p text:style-name="al">dat thans een geslotenverklaring voor vrachtauto’s door middel van borden C7 van bijlage 1 van RVV 1990 is ingesteld op de Klein Boekelerveldweg tussen de Euregioweg en Hoge Boekelerweg;</text:p>
            <text:p text:style-name="al"/>
            <text:p text:style-name="al">dat vanwege beide bovengenoemde maatregelen deze bedrijven en het voorgenomen gronddepot niet met een vrachtauto zijn te bereiken; </text:p>
            <text:p text:style-name="al"/>
            <text:p text:style-name="al">dat het om bovenstaande redenen noodzakelijk is om de geslotenverklaring voor vrachtauto’s op het deel van de Klein Boekelerveldweg dat gelegen is tussen de Euregioweg en Telgendijk op te heffen;</text:p>
            <text:p text:style-name="al"/>
            <text:p text:style-name="al">dat dit gerealiseerd wordt door het verwijderen van de borden C7 van bijlage 1 van het RVV 1990;</text:p>
            <text:p text:style-name="al"/>
            <text:p text:style-name="al">dat de geslotenverklaring voor vrachtauto’s op de Klein Boekelerveldweg tussen de Telgendijk en Hoge Boekelerweg wel in stand wordt gehouden;</text:p>
            <text:p text:style-name="al"/>
            <text:p text:style-name="al">dat door het toevoegen van het onderbord ‘na 240m’ onder het bestaande bord C7 nabij de Euregioweg de van kracht blijvende geslotenverklaring voor vrachtauto’s op de Klein Boekelerveldweg, tussen de Telgendijk en Hoge Boekelerweg middels een vooraankondiging kenbaar wordt gemaakt;</text:p>
            <text:p text:style-name="al"/>
            <text:p text:style-name="al">dat de geslotenverklaring voor vrachtauto’s in het verleden is ingesteld middels een verkeersbesluit;</text:p>
            <text:p text:style-name="al"/>
            <text:p text:style-name="al">dat het opheffen van de geslotenverklaring voor vrachtauto’s eveneens via een verkeersbesluit dient te worden besloten;</text:p>
            <text:p text:style-name="al"/>
            <text:p text:style-name="al">dat het treffen van genoemde verkeersmaatregelen een normale maatschappelijke ontwikkeling is waarmee een ieder kan worden geconfronteerd en waarvan de nadelige gevolgen in beginsel voor rekening van betrokkenen behoren te blijven;</text:p>
            <text:p text:style-name="al"/>
            <text:p text:style-name="al">dat dit besluit wordt genomen op basis van artikel 2 van de WVW 1994 om het verzekeren van de veiligheid op de weg en het beschermen van weggebruikers en passagiers;</text:p>
            <text:p text:style-name="al"/>
            <text:p text:style-name="al">dat op basis van artikel 2 van de WVW 1994 de vrijheid van het verkeer met het nemen van deze maatregel in het geding is en dat dit ten opzichte van de verkeersveiligheid van ondergeschikt belang wordt geacht;</text:p>
            <text:p text:style-name="al"/>
            <text:p text:style-name="al">dat het nemen van een verkeersbesluit volgens artikel 15 van de WVW 1994 vereist is indien:</text:p>
            <text:list text:style-name="id1-3-2-1-1-97">
              <text:list-item text:style-override="id1-3-2-1-1-97-1">
                <text:number>•</text:number>
                <text:p text:style-name="al">door plaatsing of verwijdering van verkeerstekens, en onderborden, een gebod of verbod wordt ingesteld of aangepast, of fysieke voorzieningen op de weg worden aangebracht of verwijderd;</text:p>
              </text:list-item>
              <text:list-item text:style-override="id1-3-2-1-1-97-2">
                <text:number>•</text:number>
                <text:p text:style-name="al">of de inrichting van de weg wordt aangepast waardoor het aantal categorieën weggebruikers, dat van de weg gebruik kan maken, wordt beperkt of uitgebreid.</text:p>
              </text:list-item>
            </text:list>
            <text:p text:style-name="al"/>
            <text:p text:style-name="al">dat gelet op artikel 24 van het BABW overleg is gevoerd met de gemandateerde verkeersadviseur van de politie;</text:p>
            <text:p text:style-name="al"/>
            <text:p text:style-name="al">dat de politie heeft ingestemd met de hierna genoemde verkeersmaatregel.</text:p>
          </text:section>
        </text:section>
        <text:section text:name="regeling-tekst_id1-3-2-2" text:style-name="regeling-tekst">
          <text:section text:name="tekst_id1-3-2-2-1" text:style-name="tekst">
            <text:p text:style-name="common-al"/>
            <text:p text:style-name="tussenkopcur">Het besluit:</text:p>
            <text:list text:style-name="id1-3-2-2-1-3">
              <text:list-item text:style-override="id1-3-2-2-1-3-1">
                <text:number>•</text:number>
                <text:p text:style-name="al">door middel van het plaatsen van borden G11 van bijlage 1 van het RVV 1990 met een onderbord met de tekst ‘speedpedelec en bevoorradend verkeer Oosterstraat 311 toegestaan’ het gedeelte van de Oosterstraat dat gelegen is tussen de Noord Esmarkerrondweg en het perceel no. 307 aan te wijzen als verplicht fietspad waarop de speedpedelec en bevoorradend verkeer voor het perceel Oosterstraat 311 wordt toegelaten;</text:p>
              </text:list-item>
              <text:list-item text:style-override="id1-3-2-2-1-3-2">
                <text:number>•</text:number>
                <text:p text:style-name="al">door middel van het plaatsen van bord G12 van bijlage 1 van het RVV 1990 op de Oosterstraat nabij perceel no. 307 het einde van dit verplicht fietspad aan te geven;</text:p>
              </text:list-item>
              <text:list-item text:style-override="id1-3-2-2-1-3-3">
                <text:number>•</text:number>
                <text:p text:style-name="al">door het verwijderen van verkeersbord C7 van bijlage 1 van het RVV 1990 de geslotenverklaring voor vrachtauto’s op de Klein Boekelerveldweg tussen de Euregioweg en Telgendijk op te heffen;</text:p>
              </text:list-item>
              <text:list-item text:style-override="id1-3-2-2-1-3-4">
                <text:number>•</text:number>
                <text:p text:style-name="al">door het toevoegen van onderbord ‘na 240m’ onder de bestaande de geslotenverklaring voor vrachtauto’s nabij de Euregioweg de resterende geslotenverklaring voor vrachtauto’s op de Klein Boekelerveldweg, tussen de Telgendijk en Hoge Boekelerweg middels een vooraankondiging kenbaar te maken.</text:p>
              </text:list-item>
              <text:list-item text:style-override="id1-3-2-2-1-3-5">
                <text:number>•</text:number>
                <text:p text:style-name="al">een en ander overeenkomstig bijgevoegde situatieschetsen.</text:p>
              </text:list-item>
            </text:list>
            <text:p text:style-name="tussenkopcur">Situatieschets:</text:p>
            <text:p text:style-name="common-al">
            <draw:frame><draw:text-box><text:section text:name="plaatje_id1-3-2-2-1-5-1" text:style-name="plaatje">
              <text:p text:style-name="illustratie_id1-3-2-2-1-5-1-1"><draw:frame draw:style-name="illustratie_id1-3-2-2-1-5-1-1" text:anchor-type="paragraph" svg:width="133.4mm" svg:height="50.099999999999994mm"><draw:image xlink:href="Pictures/image1i521dcd37-59a3-4c37-b746-ddb767d83c12.png" xlink:type="simple"/></draw:frame></text:p>
            </text:section></draw:text-box></draw:frame>
          </text:p>
            <text:p text:style-name="common-al"/>
            <text:p text:style-name="last-al">
            <draw:frame><draw:text-box><text:section text:name="plaatje_id1-3-2-2-1-7-1" text:style-name="plaatje">
              <text:p text:style-name="illustratie_id1-3-2-2-1-7-1-1"><draw:frame draw:style-name="illustratie_id1-3-2-2-1-7-1-1" text:anchor-type="paragraph" svg:width="133.4mm" svg:height="81.1mm"><draw:image xlink:href="Pictures/image2ib6fc2a7f-35bc-44a7-a479-b68a1381d96f.pn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vastgesteld op d.d.31 mei 2024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p><text:span text:style-name="functie"/></text:p>
          </text:section>
          <text:section text:name="ondertekening_id1-3-2-3-3">
            <text:p><text:span text:style-name="functie"/></text:p>
            <text:p><text:span text:style-name="functie">Roy Roord, 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024052200001)</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43885</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885</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885</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Enschede - Verkeersbesluit instellen verplicht fietspad Oosterstraat en opheffen geslotenverklaring voor vrachtauto’s Klein Boekelerveldweg i.v.m. aanleg fietssnelweg F35 te Enschede - Klein Boekelerveldweg</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0153Z2024052200001</meta:user-defined>
    <meta:user-defined meta:name="OVERHEIDop.verkeersbordcode">C7</meta:user-defined>
    <meta:user-defined meta:name="OVERHEIDop.verkeersbordcode">G11</meta:user-defined>
    <meta:user-defined meta:name="OVERHEIDop.verkeersbordcode">G12</meta:user-defined>
    <dc:language>nl</dc:language>
    <meta:user-defined meta:name="OVERHEIDop.locatietype/OVERHEIDop.gebiedsmarkering">Lijn</meta:user-defined>
    <meta:user-defined meta:name="OVERHEIDop.locatietype/OVERHEIDop.gebiedsmarkering">Lijn</meta:user-defined>
    <meta:user-defined meta:name="DC.title">Verkeersbesluit instellen verplicht fietspad Oosterstraat en opheffen geslotenverklaring voor vrachtauto’s Klein Boekelerveldweg i.v.m. aanleg fietssnelweg F35 te Enschede</meta:user-defined>
    <meta:user-defined meta:name="DCTERMS.W3CDTF/DCTERMS.available">2024-06-12</meta:user-defined>
    <meta:user-defined meta:name="DCTERMS.W3CDTF/OVERHEIDop.jaargang">2024</meta:user-defined>
    <meta:user-defined meta:name="OVERHEIDop.publicationIssue">243885</meta:user-defined>
    <meta:user-defined meta:name="OVERHEIDop.GmbID/DC.identifier">gmb-2024-243885</meta:user-defined>
    <meta:user-defined meta:name="OVERHEIDop.versieInformatie"/>
  </office:meta>
</office:document-meta>
</file>