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werp omgevingsvergunning ten behoeve van het bouwen en gebruiken van gronden gedeeltelijk in afwijking van het bestemmingsplan aan de Holterbergweg, kavel 206a, ten zuiden van Hettenheuvelweg 35 (1101 BM Amsterdam) en ontwerpbesluit Hogere waarden Wet geluidhin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maken ingevolge artikel 4.3 van de Invoeringswet Omgevingswet in samenhang met de Coördinatieverordening Amsterdam en artikel 3.30 e.v. van de toenmalige Wet ruimtelijke ordening (Wro) en artikel 2.12 eerste lid, onder 1, sub a onderdeel 3 van de toenmalige Wet algemene bepalingen omgevingsrecht(Wabo) en artikel 3.5 lid 1 onder b, onder 1° van de Aanvullingswet geluid Omgevingswet in samenhang met artikel 110a van de toenmalige Wet geluidhinder(Wgh) het volgende bekend:</text:p>
            <text:list text:style-name="id1-3-2-1-1-2">
              <text:list-item text:style-override="id1-3-2-1-1-2-1">
                <text:number>•</text:number>
                <text:p text:style-name="al">dat zij voornemens is om met toepassing van artikel 2.12 eerste lid, onder 1, sub a onderdeel 3 van de toenmalige Wabo, een omgevingsvergunning te verlenen voor de bouw van 268 woningen, 435 m<text:span text:style-name="sup">2</text:span> bvo zakelijke-/consumentverzorgende dienstverlening, 29 m<text:span text:style-name="sup">2</text:span> bvo kantoor en 460 m<text:span text:style-name="sup">2</text:span> bvo maatschappelijke voorzieningen en stallingsruimte voor fietsparkeren op het perceel Holterbergweg, kavel 206A ten zuiden van Hettenheuvelweg 35 in Amsterdam.</text:p>
              </text:list-item>
              <text:list-item text:style-override="id1-3-2-1-1-2-2">
                <text:number>•</text:number>
                <text:p text:style-name="al">dat voor de bouw van de woningen het college van burgemeester en wethouders tevens voornemens is hogere grenswaarden als bedoeld in artikel 110 a van de toenmalige Wgh vast te stellen.</text:p>
              </text:list-item>
            </text:list>
            <text:p text:style-name="common-al">De voorgenomen omgevingsvergunning ziet op het bouwen van een bouwwerk (art. 2.1, lid 1, sub a toenmalige Wabo) en het gebruiken van gronden/bouwwerken in strijd met het bestemmingsplan (art. 2.1, lid 1, sub c toenmalige Wabo).</text:p>
            <text:p text:style-name="common-al">In het kader van een gecoördineerde voorbereiding en bekendmaking als bedoeld in paragraaf 3.6.1. van de toenmalige Wro  liggen het ontwerpbesluit omgevingsvergunning (met <text:span text:style-name="nadrukvet">OLO nr. 8289749</text:span>), het ontwerpbesluit vaststelling hogere waarden en de bijbehorende stukken met ingang van 6 juni 2024 gedurende zes weken ter inzage bij:</text:p>
            <text:list text:style-name="id1-3-2-1-1-5">
              <text:list-item text:style-override="id1-3-2-1-1-5-1">
                <text:number>•</text:number>
                <text:p text:style-name="al">  Stadsdeelkantoor Zuidoost, Anton de Komplein 150</text:p>
              </text:list-item>
            </text:list>
            <text:p text:style-name="common-al">Voor het inzien van de stukken kunt u een afspraak maken via 14020.</text:p>
            <text:p text:style-name="last-al">Tijdens de periode van ter inzage legging kunnen schriftelijk zienswijzen worden ingebracht. Uw schriftelijke zienswijze kunt u sturen aan het <text:span text:style-name="nadrukvet"><text:span text:style-name="nadrukondlijn">College van burgemeester en wethouders, t.a.v. afdeling Vergunningen, stadsdeel Zuidoost, Postbus 12491, 1100 AL Amsterdam Zuidoost</text:span></text:span>. In deze periode kunnen ook mondeling zienswijzen worden ingebracht. U kunt hiervoor een afspraak maken met de afdeling Vergunningen, Stadsdeel Zuidoost op telefoonnummer 14020. </text:p>
            <text:p text:style-name="tekst_bottom"/>
          </text:section>
        </text:section>
        <text:section text:name="zakelijke-mededeling-sluiting_id1-3-2-2" text:style-name="zakelijke-mededeling-sluiting">
          <text:section text:name="gegeven_id1-3-2-2-1" text:style-name="gegeven">
            <text:p text:style-name="dagtekening">
            <text:span text:style-name="plaats"> Amsterdam Zuidoost,</text:span>
            <text:span text:style-name="datum"/>
          </text:p>
          </text:section>
          <text:section text:name="ondertekening_id1-3-2-2-2">
            <text:p><text:span text:style-name="ondertekening_naam">
            <text:span text:style-name="voornaam">
              
            </text:span>
            <text:span text:style-name="achternaam"/>
          </text:span></text:p>
            <text:p><text:span text:style-name="functie">College van burgemeester en wethouders</text:span></text:p>
          </text:section>
          <text:section text:name="ondertekening_id1-3-2-2-3">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783</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783</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783</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8289749</meta:user-defined>
    <dc:language>nl</dc:language>
    <meta:user-defined meta:name="OVERHEIDop.locatietype/OVERHEIDop.gebiedsmarkering">Weg</meta:user-defined>
    <meta:user-defined meta:name="DC.title">Kennisgeving ontwerp omgevingsvergunning ten behoeve van het bouwen en gebruiken van gronden gedeeltelijk in afwijking van het bestemmingsplan aan de Holterbergweg, kavel 206a, ten zuiden van Hettenheuvelweg 35 (1101 BM Amsterdam) en ontwerpbesluit Hogere waarden Wet geluidhinder</meta:user-defined>
    <meta:user-defined meta:name="DCTERMS.W3CDTF/DCTERMS.available">2024-06-05</meta:user-defined>
    <meta:user-defined meta:name="DCTERMS.W3CDTF/OVERHEIDop.jaargang">2024</meta:user-defined>
    <meta:user-defined meta:name="OVERHEIDop.publicationIssue">243783</meta:user-defined>
    <meta:user-defined meta:name="OVERHEIDop.GmbID/DC.identifier">gmb-2024-243783</meta:user-defined>
    <meta:user-defined meta:name="OVERHEIDop.versieInformatie"/>
  </office:meta>
</office:document-meta>
</file>