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iligheid bij het uitvoeren van bouw of sloopwerkzaamheden, PLESMANLAAN   /A44 0   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4/3691027</text:p>
            <text:p text:style-name="common-al">
            <text:span text:style-name="nadrukvet">Ingekomen:</text:span> 30-05-2024</text:p>
            <text:p text:style-name="common-al">
            <text:span text:style-name="nadrukvet">Locatie:</text:span> PLESMANLAAN   /A44 0   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4/3691027" xlink:type="simple">publicatiesomgevingsvergunningen@leiden.nl</text:a> de volgende gegevens:</text:p>
            <text:p text:style-name="common-al">-het kenmerk van de aanvraag: Z/24/369102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243087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3087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3087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4/3691027</meta:user-defined>
    <meta:user-defined meta:name="DCTERMS.abstract">veiligheid bij het uitvoeren van bouw of sloopwerkzaamh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iligheid bij het uitvoeren van bouw of sloopwerkzaamheden, PLESMANLAAN   /A44 0    Leiden</meta:user-defined>
    <meta:user-defined meta:name="DCTERMS.W3CDTF/DCTERMS.available">2024-06-13</meta:user-defined>
    <meta:user-defined meta:name="DCTERMS.W3CDTF/OVERHEIDop.jaargang">2024</meta:user-defined>
    <meta:user-defined meta:name="OVERHEIDop.externeBijlage">LEIDEN_202406_GFO_ZAKEN_810375_Samenvatting|exb-2024-22152</meta:user-defined>
    <meta:user-defined meta:name="OVERHEIDop.publicationIssue">243087</meta:user-defined>
    <meta:user-defined meta:name="OVERHEIDop.GmbID/DC.identifier">gmb-2024-243087</meta:user-defined>
    <meta:user-defined meta:name="OVERHEIDop.versieInformatie"/>
  </office:meta>
</office:document-meta>
</file>