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ongebouw (54 sociale huur en 10 middel dure huur) met commerciële plint aan Industriekade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het bouwen van een woongebouw (54 sociale huur en 10 middel dure huur) met commerciële plint aan Industriekade Breda.</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9-05-2024.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037/login" xlink:type="simple">website van de gemeente Breda</text:a>. Klik hier aan ‘vraag over een aangevraagde omgevingsvergunning of ingediend initiatiefplan’. Houd het kenmerk van de aanvraag bij de hand, het kenmerk van deze aanvraag is: Z2024-00318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243020</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020</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3020</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4-003180</meta:user-defined>
    <meta:user-defined meta:name="DCTERMS.abstract">het bouwen van een woongebouw (54 sociale huur en 10 middel dure huur) met commerciële plin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oor het bouwen van een woongebouw (54 sociale huur en 10 middel dure huur) met commerciële plint aan Industriekade Breda</meta:user-defined>
    <meta:user-defined meta:name="DCTERMS.W3CDTF/DCTERMS.available">2024-06-05</meta:user-defined>
    <meta:user-defined meta:name="DCTERMS.W3CDTF/OVERHEIDop.jaargang">2024</meta:user-defined>
    <meta:user-defined meta:name="OVERHEIDop.publicationIssue">243020</meta:user-defined>
    <meta:user-defined meta:name="OVERHEIDop.GmbID/DC.identifier">gmb-2024-243020</meta:user-defined>
    <meta:user-defined meta:name="OVERHEIDop.versieInformatie"/>
  </office:meta>
</office:document-meta>
</file>