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in het kader van het Besluit bouwwerken leefomgeving(afdeling 7.2 Mobiel breken van bouw- en sloopafval), Spoolderenkweg 17 [Zaaknummer 0193ESUITE1094532024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Ter voldoening aan het bepaalde in het Besluit maken burgemeester en wethouders van Zwolle bekend dat zij de volgende melding hebben ontvangen:</text:p>
            <text:p text:style-name="common-al">
            <text:span text:style-name="nadrukvet">Locatie:</text:span> Spoolderenkweg 15 8042PK Zwolle</text:p>
            <text:p text:style-name="common-al">
            <text:span text:style-name="nadrukvet">Zaakomschrijving:</text:span> het breken van circa 500 ton gemengd puin gedurende 1 dag in de periode van 5 juni 2024 mei tot en met 31 juli 2024</text:p>
            <text:p text:style-name="common-al">
            <text:span text:style-name="nadrukvet">Zaaknummer:</text:span> 0193ESUITE1094532024</text:p>
            <text:p text:style-name="common-al">
            <text:span text:style-name="nadrukvet">Activiteit(en):</text:span> mobiele puinbreker melding</text:p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 U kunt hier mogelijk hinder van ervaren.</text:p>
            <text:p text:style-name="common-al">
            <text:span text:style-name="nadrukvet">Heeft u vragen?</text:span>
          </text:p>
            <text:p text:style-name="last-al">Neem dan contact op met ons via telefoonnummer 088 525 1050 of via <text:a xlink:href="omgevingsvergunning@zwolle.nl" xlink:type="simple">omgevingsvergunning@zwolle.nl</text:a>. Wilt u hierbij het zaaknummer 0193ESUITE109453202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242624</text:span><text:line-break/><text:date style:data-style-name="dag" text:fixed="true" text:date-value="2024-06-05"/><text:line-break/><text:date style:data-style-name="jaar" text:fixed="true" text:date-value="2024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2624</text:span><text:date style:data-style-name="nicedate" text:fixed="true" text:date-value="2024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2624</text:span><text:date style:data-style-name="nicedate" text:fixed="true" text:date-value="2024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37/xml/MC-DRP-Omgevmelding-3Pas-ZM.xml</meta:user-defined>
    <meta:user-defined meta:name="OVERHEID.Gemeente/DC.creator">Zwo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93ESUITE1094532024</meta:user-defined>
    <meta:user-defined meta:name="DCTERMS.abstract"> het mobiele breken van (asfalt)pui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in het kader van het Besluit bouwwerken leefomgeving(afdeling 7.2 Mobiel breken van bouw- en sloopafval), Spoolderenkweg 17 [Zaaknummer 0193ESUITE1094532024]</meta:user-defined>
    <meta:user-defined meta:name="DCTERMS.W3CDTF/DCTERMS.available">2024-06-05</meta:user-defined>
    <meta:user-defined meta:name="DCTERMS.W3CDTF/OVERHEIDop.jaargang">2024</meta:user-defined>
    <meta:user-defined meta:name="OVERHEIDop.publicationIssue">242624</meta:user-defined>
    <meta:user-defined meta:name="OVERHEIDop.GmbID/DC.identifier">gmb-2024-242624</meta:user-defined>
    <meta:user-defined meta:name="OVERHEIDop.versieInformatie"/>
  </office:meta>
</office:document-meta>
</file>