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woning, Zuideinde 7 A, 9693 ES Bad Nieuweschans</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30/05/2024, bouwen woning, Zuideinde 7 A, 9693 ES Bad Nieuweschans.</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juni 2024</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242596</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596</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2596</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3/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Oldambt, verleende omgevingsvergunning, bouwen woning, Zuideinde 7 A, 9693 ES Bad Nieuweschans</meta:user-defined>
    <meta:user-defined meta:name="DCTERMS.W3CDTF/DCTERMS.available">2024-06-05</meta:user-defined>
    <meta:user-defined meta:name="DCTERMS.W3CDTF/OVERHEIDop.jaargang">2024</meta:user-defined>
    <meta:user-defined meta:name="OVERHEIDop.publicationIssue">242596</meta:user-defined>
    <meta:user-defined meta:name="OVERHEIDop.GmbID/DC.identifier">gmb-2024-242596</meta:user-defined>
    <meta:user-defined meta:name="OVERHEIDop.versieInformatie"/>
  </office:meta>
</office:document-meta>
</file>