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oor splitsingsvergunning Mosplein 24A in AMSTERDAM en Mosplein 22B in AMSTERDAM en Mosplein 26C in AMSTERDAM en Mosplein 26B in AMSTERDAM en Mosplein 24C in AMSTERDAM en Mosplein 22C in AMSTERDAM en Mosplein 26A in AMSTERDAM en Mosplein 20A in AMSTERDAM en Mosplein 20B in AMSTERDAM en Mosplein 24B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Noord</text:p>
            <text:p text:style-name="common-al">Aanvraag voor het splitsen van het gebouw in appartementsrechten op adres Mosplein 24A in AMSTERDAM en Mosplein 22B in AMSTERDAM en Mosplein 26C in AMSTERDAM en Mosplein 26B in AMSTERDAM en Mosplein 24C in AMSTERDAM en Mosplein 22C in AMSTERDAM en Mosplein 26A in AMSTERDAM en Mosplein 20A in AMSTERDAM en Mosplein 20B in AMSTERDAM en Mosplein 24B in AMSTERDAM</text:p>
            <text:p text:style-name="common-al">Ontvangen op: 30-05-2024</text:p>
            <text:p text:style-name="common-al">Kenmerk gemeente: Z/24/2333454</text:p>
            <text:p text:style-name="common-al"/>
            <text:p text:style-name="common-al">
            <text:span text:style-name="nadrukvet">Aanvraag vergunning voor het splitsen van een gebouw met woningen aan Mosplein 24A in AMSTERDAM en Mosplein 22B in AMSTERDAM en Mosplein 26C in AMSTERDAM en Mosplein 26B in AMSTERDAM en Mosplein 24C in AMSTERDAM en Mosplein 22C in AMSTERDAM en Mosplein 26A in AMSTERDAM en Mosplein 20A in AMSTERDAM en Mosplein 20B in AMSTERDAM en Mosplein 24B in AMSTERDAM</text:span>
          </text:p>
            <text:p text:style-name="common-al">De gemeente Amsterdam ontving een aanvraag voor een splitsingsvergunning. De vergunning is aangevraagd voor het splitsen van een gebouw met woningen aan Mosplein 24A in AMSTERDAM en Mosplein 22B in AMSTERDAM en Mosplein 26C in AMSTERDAM en Mosplein 26B in AMSTERDAM en Mosplein 24C in AMSTERDAM en Mosplein 22C in AMSTERDAM en Mosplein 26A in AMSTERDAM en Mosplein 20A in AMSTERDAM en Mosplein 20B in AMSTERDAM en Mosplein 24B in AMSTERDAM.</text:p>
            <text:p text:style-name="common-al">
            <text:span text:style-name="nadrukvet">Waarom de gemeente Amsterdam dit bericht publiceert</text:span>
          </text:p>
            <text:p text:style-name="common-al">Een splitsingsvergunning geeft toestemming het gebouw op te delen in appartementsrechten. Dit betekent dat de woningen afzonderlijk verkocht kunnen worden. Met dit bericht laat de gemeente Amsterdam u weten dat er misschien iets verandert in uw omgeving. Dan kunt u op tijd reageren als u het hier niet mee eens bent.</text:p>
            <text:p text:style-name="common-al">
            <text:span text:style-name="nadrukvet">Wanneer de gemeente Amsterdam een besluit neemt over de aanvraag van de vergunning</text:span>
          </text:p>
            <text:p text:style-name="common-al">De gemeente Amsterdam ontving de aanvraag voor een vergunning op 30-05-2024. Als de aanvraag volledig is ingediend, dan neemt de gemeente Amsterdam binnen 8 weken een besluit. Dit mag de gemeente Amsterdam 1 keer met 6 weken uitstellen. Als de vergunning wordt verleend, publiceert de gemeente Amsterdam een nieuw bericht. Vanaf dat moment kunt u de documenten met informatie over de vergunning bekijken en hierop reageren. U kunt nu nog niet reageren.</text:p>
            <text:p text:style-name="common-al">
            <text:span text:style-name="nadrukvet">Als u vragen hebt over de aanvraag van de vergunning</text:span>
          </text:p>
            <text:p text:style-name="last-al">U kunt nu alvast de aanvraag van de vergunning bekijken en hierover vragen stellen. Hiervoor kunt u bellen met de gemeente Amsterdam. Dit kan via het telefoonnummer 14 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242077</text:span><text:line-break/><text:date style:data-style-name="dag" text:fixed="true" text:date-value="2024-06-04"/><text:line-break/><text:date style:data-style-name="jaar" text:fixed="true" text:date-value="2024-06-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42077</text:span><text:date style:data-style-name="nicedate" text:fixed="true" text:date-value="2024-06-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42077</text:span><text:date style:data-style-name="nicedate" text:fixed="true" text:date-value="2024-06-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62/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Z/24/2333454</meta:user-defined>
    <meta:user-defined meta:name="DCTERMS.abstract">Aanvraag voor het mogen splitsen van het gebouw in appartementsrechten op adres Mosplein 24A en Mosplein 22B en Mosplein 26C en Mosplein 26B en Mosplein 24C en Mosplein 22C en Mosplein 26A en Mosplein 20A en Mosplein 20B en Mosplein 24B</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Aanvraag voor splitsingsvergunning Mosplein 24A in AMSTERDAM en Mosplein 22B in AMSTERDAM en Mosplein 26C in AMSTERDAM en Mosplein 26B in AMSTERDAM en Mosplein 24C in AMSTERDAM en Mosplein 22C in AMSTERDAM en Mosplein 26A in AMSTERDAM en Mosplein 20A in AMSTERDAM en Mosplein 20B in AMSTERDAM en Mosplein 24B in AMSTERDAM</meta:user-defined>
    <meta:user-defined meta:name="DCTERMS.W3CDTF/DCTERMS.available">2024-06-04</meta:user-defined>
    <meta:user-defined meta:name="DCTERMS.W3CDTF/OVERHEIDop.jaargang">2024</meta:user-defined>
    <meta:user-defined meta:name="OVERHEIDop.publicationIssue">242077</meta:user-defined>
    <meta:user-defined meta:name="OVERHEIDop.GmbID/DC.identifier">gmb-2024-242077</meta:user-defined>
    <meta:user-defined meta:name="OVERHEIDop.versieInformatie"/>
  </office:meta>
</office:document-meta>
</file>