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zijde, Liesbosweg 69, 3525BA Utrecht, GU-Z2024-00061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iesbosweg 69, 3525BA Utrecht</text:p>
            <text:p text:style-name="common-al">GU-Z2024-0006127</text:p>
            <text:p text:style-name="common-al">Toelichting: het bouwen van een dakkapel aan de voorzijde</text:p>
            <text:p text:style-name="common-al">Datum besluit: 29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0698</text:span><text:line-break/><text:date style:data-style-name="dag" text:fixed="true" text:date-value="2024-06-04"/><text:line-break/><text:date style:data-style-name="jaar" text:fixed="true" text:date-value="2024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0698</text:span><text:date style:data-style-name="nicedate" text:fixed="true" text:date-value="2024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0698</text:span><text:date style:data-style-name="nicedate" text:fixed="true" text:date-value="2024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6127</meta:user-defined>
    <meta:user-defined meta:name="DCTERMS.abstract">Verleende Omgevingsvergunning, het bouwen van een dakkapel aan de voorzijde, Liesbosweg 69, 3525BA Utrecht, GU-Z2024-0006127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zijde, Liesbosweg 69, 3525BA Utrecht, GU-Z2024-0006127</meta:user-defined>
    <meta:user-defined meta:name="OVERHEIDop.datumEindeReactietermijn">2024-07-12</meta:user-defined>
    <meta:user-defined meta:name="OVERHEIDop.terinzageleggingBG">https://jeleefomgeving.nl/inzien/002220647/526b9ca7-1f1f-11ef-a336-0050560122a3</meta:user-defined>
    <meta:user-defined meta:name="DCTERMS.W3CDTF/DCTERMS.available">2024-06-04</meta:user-defined>
    <meta:user-defined meta:name="DCTERMS.W3CDTF/OVERHEIDop.jaargang">2024</meta:user-defined>
    <meta:user-defined meta:name="OVERHEIDop.publicationIssue">240698</meta:user-defined>
    <meta:user-defined meta:name="OVERHEIDop.GmbID/DC.identifier">gmb-2024-240698</meta:user-defined>
    <meta:user-defined meta:name="OVERHEIDop.versieInformatie"/>
  </office:meta>
</office:document-meta>
</file>