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uitbouw aan de zijkant van de woning, Kennedylaan 14A, 3533KH Utrecht, GU-Z2024-00052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nnedylaan 14A, 3533KH Utrecht</text:p>
            <text:p text:style-name="common-al">GU-Z2024-0005249</text:p>
            <text:p text:style-name="common-al">Toelichting: het bouwen van een uitbouw aan de zijkant van de woning</text:p>
            <text:p text:style-name="common-al">Datum besluit: 29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0109</text:span><text:line-break/><text:date style:data-style-name="dag" text:fixed="true" text:date-value="2024-06-03"/><text:line-break/><text:date style:data-style-name="jaar" text:fixed="true" text:date-value="2024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0109</text:span><text:date style:data-style-name="nicedate" text:fixed="true" text:date-value="2024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0109</text:span><text:date style:data-style-name="nicedate" text:fixed="true" text:date-value="2024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48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5249</meta:user-defined>
    <meta:user-defined meta:name="DCTERMS.abstract">Verleende Omgevingsvergunning, het bouwen van een uitbouw aan de zijkant van de woning, Kennedylaan 14A, 3533KH Utrecht, GU-Z2024-0005249</meta:user-defined>
    <dc:language>nl</dc:language>
    <meta:user-defined meta:name="DC.title">Verleende Omgevingsvergunning, het bouwen van een uitbouw aan de zijkant van de woning, Kennedylaan 14A, 3533KH Utrecht, GU-Z2024-0005249</meta:user-defined>
    <meta:user-defined meta:name="OVERHEIDop.datumEindeReactietermijn">2024-07-11</meta:user-defined>
    <meta:user-defined meta:name="OVERHEIDop.terinzageleggingBG">https://jeleefomgeving.nl/inzien/002220647/a058994a-1e91-11ef-a33b-00505601200c</meta:user-defined>
    <meta:user-defined meta:name="OVERHEIDop.locatietype/OVERHEIDop.gebiedsmarkering">GeometrieRef</meta:user-defined>
    <meta:user-defined meta:name="DCTERMS.W3CDTF/DCTERMS.available">2024-06-03</meta:user-defined>
    <meta:user-defined meta:name="DCTERMS.W3CDTF/OVERHEIDop.jaargang">2024</meta:user-defined>
    <meta:user-defined meta:name="OVERHEIDop.externeBijlage">Afwijkvergunning|exb-2024-21955</meta:user-defined>
    <meta:user-defined meta:name="OVERHEIDop.publicationIssue">240109</meta:user-defined>
    <meta:user-defined meta:name="OVERHEIDop.GmbID/DC.identifier">gmb-2024-240109</meta:user-defined>
    <meta:user-defined meta:name="OVERHEIDop.versieInformatie"/>
  </office:meta>
</office:document-meta>
</file>