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Bouwen van een dakkapel aan de voor- en achterkant van de woning, Willem de Zwijgerplantsoen 4, 3571VK Utrecht, GU-Z2024-00048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lem de Zwijgerplantsoen 4, 3571VK Utrecht</text:p>
            <text:p text:style-name="common-al">GU-Z2024-0004822</text:p>
            <text:p text:style-name="common-al">Toelichting: Bouwen van een dakkapel aan de voor- en achterkant van de woning</text:p>
            <text:p text:style-name="common-al">Datum besluit: 27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9783</text:span><text:line-break/><text:date style:data-style-name="dag" text:fixed="true" text:date-value="2024-06-03"/><text:line-break/><text:date style:data-style-name="jaar" text:fixed="true" text:date-value="2024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9783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9783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4822</meta:user-defined>
    <meta:user-defined meta:name="DCTERMS.abstract">Verleende Omgevingsvergunning, Bouwen van een dakkapel aan de voor- en achterkant van de woning, Willem de Zwijgerplantsoen 4, 3571VK Utrecht, GU-Z2024-0004822</meta:user-defined>
    <dc:language>nl</dc:language>
    <meta:user-defined meta:name="OVERHEIDop.locatietype/OVERHEIDop.gebiedsmarkering">Vlak</meta:user-defined>
    <meta:user-defined meta:name="DC.title">Verleende Omgevingsvergunning, Bouwen van een dakkapel aan de voor- en achterkant van de woning, Willem de Zwijgerplantsoen 4, 3571VK Utrecht, GU-Z2024-0004822</meta:user-defined>
    <meta:user-defined meta:name="OVERHEIDop.datumEindeReactietermijn">2024-07-11</meta:user-defined>
    <meta:user-defined meta:name="OVERHEIDop.terinzageleggingBG">https://jeleefomgeving.nl/inzien/002220647/dc7438db-1e84-11ef-a336-0050560122a3</meta:user-defined>
    <meta:user-defined meta:name="DCTERMS.W3CDTF/DCTERMS.available">2024-06-03</meta:user-defined>
    <meta:user-defined meta:name="DCTERMS.W3CDTF/OVERHEIDop.jaargang">2024</meta:user-defined>
    <meta:user-defined meta:name="OVERHEIDop.publicationIssue">239783</meta:user-defined>
    <meta:user-defined meta:name="OVERHEIDop.GmbID/DC.identifier">gmb-2024-239783</meta:user-defined>
    <meta:user-defined meta:name="OVERHEIDop.versieInformatie"/>
  </office:meta>
</office:document-meta>
</file>