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het Meer 211D, 8448 GG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het Meer 211D, 8448 GG Heerenveen (29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8600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600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600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7140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het Meer 211D, 8448 GG Heerenveen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600</meta:user-defined>
    <meta:user-defined meta:name="OVERHEIDop.GmbID/DC.identifier">gmb-2024-238600</meta:user-defined>
    <meta:user-defined meta:name="OVERHEIDop.versieInformatie"/>
  </office:meta>
</office:document-meta>
</file>