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nderhoud t.b.v. de bescherming van de legakkers in natuurgebied De Deelen , Fjurlanswei ten zuiden van nr 6 te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nderhoud t.b.v. de bescherming van de legakkers in natuurgebied De Deelen  op het perceel Fjurlanswei ten zuiden van nr 6 te Aldeboarn (29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8552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552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552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Z.24.437087</meta:user-defined>
    <dc:language>nl</dc:language>
    <meta:user-defined meta:name="OVERHEIDop.locatietype/OVERHEIDop.gebiedsmarkering">Vlak</meta:user-defined>
    <meta:user-defined meta:name="DC.title">AANVRAAG OMGEVINGSVERGUNNING, onderhoud t.b.v. de bescherming van de legakkers in natuurgebied De Deelen , Fjurlanswei ten zuiden van nr 6 te Aldeboarn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8552</meta:user-defined>
    <meta:user-defined meta:name="OVERHEIDop.GmbID/DC.identifier">gmb-2024-238552</meta:user-defined>
    <meta:user-defined meta:name="OVERHEIDop.versieInformatie"/>
  </office:meta>
</office:document-meta>
</file>