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9db80dfd-e3a0-4c27-9cea-217521d0e68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instellen tweezijdig parkeerverbod De Grift te Bontebok  </text:p>
      <text:section text:name="regeling_id1-3-2" text:style-name="regeling">
        <text:section text:name="aanhef_id1-3-2-1" text:style-name="aanhef">
          <text:section text:name="context_id1-3-2-1-1" text:style-name="context">
            <text:p text:style-name="context.al">
            <text:span text:style-name="nadrukvet">Nr. D.24.1774697 / Z.24.433870</text:span>
          </text:p>
            <text:p text:style-name="context_bottom"/>
          </text:section>
          <text:p text:style-name="aanhef_wie">Burgemeester en wethouders van de gemeente Heerenveen,</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text:p>
          <text:section text:name="considerans_id1-3-2-1-4" text:style-name="considerans">
            <text:p text:style-name="tussenkopcur">
            <text:span text:style-name="nadrukvet">Overwegingen ten aanzien van het besluit</text:span>
          </text:p>
            <text:p text:style-name="considerans.al">dat de in het voorliggend besluit genoemde weg gelegen is binnen de bebouwde kom van Bontebok en in beheer is bij de gemeente Heerenveen; </text:p>
            <text:p text:style-name="considerans.al">dat de in het voorliggend besluit genoemde weg een weg is als bedoeld in artikel 1, lid 1 onder b van de WVW 1994; </text:p>
            <text:p text:style-name="considerans.al">dat gelet op artikel 18, lid 1d, van de Wegenverkeerswet 1994 (WVW), burgemeester en wethouders bevoegd zijn om verkeersbesluiten te nemen, te wijzigen en in te trekken;</text:p>
            <text:p text:style-name="considerans.al">dat de wegencategorisering in Bontebok aansluit op de categorisering zoals opgenomen in het landelijke programma duurzaam veilig;</text:p>
            <text:p text:style-name="considerans.al">dat De Grift is gecategoriseerd als erftoegangsweg binnen de bebouwde kom; </text:p>
            <text:p text:style-name="considerans.al">dat de verkeersfunctie van deze weg ondergeschikt is aan de verblijfsfunctie; </text:p>
            <text:p text:style-name="considerans.al">dat de rijbaan van De Grift een breedte heeft van ca. 4.50 meter;</text:p>
            <text:p text:style-name="considerans.al">dat langs beide zijden van de rijbaan van De Grift auto’s worden geparkeerd;</text:p>
            <text:p text:style-name="considerans.al">dat daardoor de vrije rijbaanbreedte voor auto’s onvoldoende is om geparkeerde voertuigen te passeren;</text:p>
            <text:p text:style-name="considerans.al">dat diegenen die parkeren op De Grift zich dit kennelijk ook realiseren en bewust hun auto hinderlijk parkeren;</text:p>
            <text:p text:style-name="considerans.al">dat het parkeren op de rijbaan overlast en hinder veroorzaakt voor omwonenden;</text:p>
            <text:p text:style-name="considerans.al">dat het parkeren op de rijbaan de vuilnisophaaldienst zodanig hindert dat deze regelmatig niet kan passeren;</text:p>
            <text:p text:style-name="considerans.al">dat de doorgang voor hulpdiensten op De Grift ernstig belemmerd worden vanwege het parkeren op de rijbaan;</text:p>
            <text:p text:style-name="considerans.al">dat het noodzakelijk is dat De Grift vrijelijk gebruikt kan worden door zowel het autoverkeer, fietsverkeer als voetgangers;</text:p>
            <text:p text:style-name="considerans.al">dat in verband met bovenstaande overwegingen een parkeerverbod wordt ingesteld aan beide zijden van de rijbaan van De Grift;</text:p>
            <text:p text:style-name="considerans.al">dat bovenstaande maatregel wordt gerealiseerd door het plaatsen van verkeersbord E1 van bijlage 1 van het RVV 1990, langs de beide zijden van de rijbaan van De Grift;</text:p>
            <text:p text:style-name="considerans.al">dat voor het plaatsen van verkeersborden E1 van bijlage 1 van het RVV 1990 een verkeersbesluit is vereist; </text:p>
            <text:p text:style-name="considerans.al">dat gelet op artikel 2 van de WVW 1994 de hiervoor genoemde verkeersmaatregel strekt tot het:</text:p>
            <text:p text:style-name="considerans.al">verzekeren van de veiligheid op de weg;</text:p>
            <text:p text:style-name="considerans.al">beschermen van weggebruikers en passagiers;</text:p>
            <text:p text:style-name="considerans.al">in stand houden van de weg en het waarborgen van de bruikbaarheid daarvan. </text:p>
            <text:p text:style-name="considerans.al">dat mede gelet op artikel 2 van de WVW 1994 het zoveel mogelijk waarborgen van de vrijheid van het verkeer in het geding komt bij het treffen van deze verkeersmaatregel; </text:p>
            <text:p text:style-name="considerans.al">dat de vrijheid van het verkeer door deze verkeersmaatregel wordt beperkt, doch dit wordt van geringer belang geacht dan de verkeersveiligheid op dit weggedeelte; </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 dat het op grond van artikel 15, tweede lid, van de WVW 1994, tijdelijke maatregelen op of aan de weg tot wijziging van de inrichting van de weg of tot het aanbrengen of verwijderen van voorzieningen ter regeling van het verkeer geschieden krachtens een verkeersbesluit;  </text:p>
            <text:p text:style-name="considerans.al">dat het treffen van genoemde verkeersmaatregel een normale maatschappelijke ontwikkeling is waarmee een ieder kan worden geconfronteerd en waarvan de nadelige gevolgen in beginsel voor rekening van betrokkenen behoren te blijven; </text:p>
            <text:p text:style-name="considerans.al">dat de in dit verkeersbesluit genoemde maatregel niet leidt tot een toename van de geluidsbelasting afkomstig van het wegverkeerslawaai, zoals bedoeld in artikel 21a van het BABW, op geluidsgevoelige gebouwen;  </text:p>
            <text:p text:style-name="considerans.al">dat verkeersbesluiten worden genomen na overleg met de (vertegenwoordiger van) de korpschef conform artikel 24 van het BABW die kan instemmen met deze maatregelen;</text:p>
            <text:p text:style-name="considerans.al">dat de korpschef <text:span text:style-name="nadrukvet">positief</text:span> advies heeft gegegeven op bovengenoemde maatregelen.</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Heerenveen besluit: </text:p>
            <text:p text:style-name="common-al">• door middel van het plaatsen van verkeersborden E1 van bijlage 1 van het RVV 1990 een parkeerverbod in te stellen op beide zijden van De Grift;</text:p>
            <text:p text:style-name="common-al">• een en ander overeenkomstig onderstaande situatieschets.</text:p>
            <text:p text:style-name="common-al">
            <text:span text:style-name="nadrukvet">Situatieschets</text:span>
          </text:p>
            <text:p text:style-name="last-al">
            <draw:frame><draw:text-box><text:section text:name="plaatje_id1-3-2-2-1-5-1" text:style-name="plaatje">
              <text:p text:style-name="illustratie_id1-3-2-2-1-5-1-1"><draw:frame draw:style-name="illustratie_id1-3-2-2-1-5-1-1" text:anchor-type="paragraph" svg:width="100mm" svg:height="77.6mm"><draw:image xlink:href="Pictures/1i9db80dfd-e3a0-4c27-9cea-217521d0e68b.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Heerenveen,</text:span>
            <text:span text:style-name="datum">30 mei 2024</text:span>
          </text:p>
          </text:section>
          <text:section text:name="ondertekening_id1-3-2-3-2">
            <text:p>Burgemeester en wethouders van de gemeente Heerenveen </text:p>
            <text:p><text:span text:style-name="deze">Namens deze,</text:span></text:p>
            <text:p><text:span text:style-name="ondertekening_naam"><text:span text:style-name="achternaam">W. Kalma</text:span></text:span></text:p>
            <text:p><text:span text:style-name="functie">Afdelingshoofd afdeling IBOR</text:span></text:p>
          </text:section>
        </text:section>
        <text:section text:name="bezwaarschrift_id1-3-2-4" text:style-name="bezwaarschrift">
          <text:p text:style-name="bezwaarschrift_top"/>
          <text:p text:style-name="tussenkopvetcur">Mededelingen</text:p>
          <text:p text:style-name="bezwaarschrift_al">Het bezwaarschrift moet de volgende gegevens bevatten: </text:p>
          <text:p text:style-name="bezwaarschrift_al">- uw naam en adres;</text:p>
          <text:p text:style-name="bezwaarschrift_al">- de datum waarop u het bezwaarschrift schrijft;</text:p>
          <text:p text:style-name="bezwaarschrift_al">- Het kenmerk van het besluit (Z.24.433870)</text:p>
          <text:p text:style-name="bezwaarschrift_al">- een omschrijving van het besluit waartegen u bezwaar maakt;</text:p>
          <text:p text:style-name="bezwaarschrift_al">- de reden waarom u het er niet mee eens bent;</text:p>
          <text:p text:style-name="bezwaarschrift_al">- uw handtekening.</text:p>
          <text:p text:style-name="bezwaarschrift_al">Dit besluit treedt in werking na bekendmaking in het Gemeenteblad. Belanghebbenden kunnen binnen zes weken na publicatie van dit besluit in het Gemeenteblad bezwaar maken bij burgemeester en wethouders van Heerenveen, postbus, 7500 AA te Heerenveen. Door het indienen van het bezwaarschrift wordt dit besluit niet opgeschor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8536</text:span><text:line-break/><text:date style:data-style-name="dag" text:fixed="true" text:date-value="2024-06-03"/><text:line-break/><text:date style:data-style-name="jaar" text:fixed="true" text:date-value="2024-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8536</text:span><text:date style:data-style-name="nicedate" text:fixed="true" text:date-value="2024-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8536</text:span><text:date style:data-style-name="nicedate" text:fixed="true" text:date-value="2024-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Verkeersbesluit - De Grift, Bontebo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4.433870</meta:user-defined>
    <meta:user-defined meta:name="DCTERMS.abstract">Verkeersbesluit parkeerverbod aan beide zijden van de rijbaan op de Grift in Bontebok</meta:user-defined>
    <meta:user-defined meta:name="OVERHEIDop.verkeersbordcode">E1</meta:user-defined>
    <dc:language>nl</dc:language>
    <meta:user-defined meta:name="OVERHEIDop.locatietype/OVERHEIDop.gebiedsmarkering">Lijn</meta:user-defined>
    <meta:user-defined meta:name="DC.title">Verkeersbesluit instellen tweezijdig parkeerverbod De Grift te Bontebok</meta:user-defined>
    <meta:user-defined meta:name="DCTERMS.W3CDTF/DCTERMS.available">2024-06-03</meta:user-defined>
    <meta:user-defined meta:name="DCTERMS.W3CDTF/OVERHEIDop.jaargang">2024</meta:user-defined>
    <meta:user-defined meta:name="OVERHEIDop.publicationIssue">238536</meta:user-defined>
    <meta:user-defined meta:name="OVERHEIDop.GmbID/DC.identifier">gmb-2024-238536</meta:user-defined>
    <meta:user-defined meta:name="OVERHEIDop.versieInformatie"/>
  </office:meta>
</office:document-meta>
</file>